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realiseren ontmoetingsplek #FRUIT met waterput,  gaashekwerk en tourniquets , In hoogstamboomgaard Lahrweg, Sittard (perceel STD00 S 225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ontmoetingsplek #FRUIT met waterput,  gaashekwerk en tourniquets </text:p>
            <text:p text:style-name="common-al">
            <text:span text:style-name="nadrukvet">Locatie: </text:span>In hoogstamboomgaard Lahrweg, Sittard (perceel STD00 S 2259)</text:p>
            <text:p text:style-name="common-al">
            <text:span text:style-name="nadrukvet">Ontvangstdatum</text:span>: 20 juli 2026</text:p>
            <text:p text:style-name="common-al">
            <text:span text:style-name="nadrukvet">Kenmerk</text:span>: 2026-00002385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553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385</meta:user-defined>
    <meta:user-defined meta:name="DCTERMS.abstract">Betreft : aanvraag op locatie In hoogstamboomgaard Lahrweg, Sittard (perceel STD00 S 2259)</meta:user-defined>
    <dc:language>nl</dc:language>
    <meta:user-defined meta:name="OVERHEIDop.locatietype/OVERHEIDop.gebiedsmarkering">Vlak</meta:user-defined>
    <meta:user-defined meta:name="DC.title">Kennisgeving ontvangst realiseren ontmoetingsplek #FRUIT met waterput,  gaashekwerk en tourniquets , In hoogstamboomgaard Lahrweg, Sittard (perceel STD00 S 2259)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38</meta:user-defined>
    <meta:user-defined meta:name="OVERHEIDop.GmbID/DC.identifier">gmb-2026-395538</meta:user-defined>
    <meta:user-defined meta:name="OVERHEIDop.versieInformatie"/>
  </office:meta>
</office:document-meta>
</file>