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Parklaan 101B 2011KT Haarlem, 0392-2026-0137924, het slopen van de bestaande schuur, carport en entreepoort en het realiseren van een nieuwe garage, ontvangen op 19-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55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referentienummer">0392-2026-0137924</meta:user-defined>
    <meta:user-defined meta:name="DCTERMS.abstract">het slopen van de bestaande schuur, carport en entreepoort en het realiseren van een nieuwe garage</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Parklaan 101B 2011KT Haarlem, 0392-2026-0137924, het slopen van de bestaande schuur, carport en entreepoort en het realiseren van een nieuwe garage, ontvangen op 19-08-2026</meta:user-defined>
    <meta:user-defined meta:name="DCTERMS.W3CDTF/DCTERMS.available">2026-08-21</meta:user-defined>
    <meta:user-defined meta:name="DCTERMS.W3CDTF/OVERHEIDop.jaargang">2026</meta:user-defined>
    <meta:user-defined meta:name="OVERHEIDop.publicationIssue">395536</meta:user-defined>
    <meta:user-defined meta:name="OVERHEIDop.GmbID/DC.identifier">gmb-2026-395536</meta:user-defined>
    <meta:user-defined meta:name="OVERHEIDop.versieInformatie"/>
  </office:meta>
</office:document-meta>
</file>