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laadvoorzieningen (legalisatie) en een luifel, Rijksweg 12 7951DH Staphorst, Staphorst AA 62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Rijksweg 12 7951DH Staphorst, Staphorst AA 6218</text:p>
            <text:p text:style-name="common-al">
            <text:span text:style-name="nadrukvet">Zaakomschrijving:</text:span> Het realiseren van laadvoorzieningen (legalisatie) en een luifel</text:p>
            <text:p text:style-name="common-al">
            <text:span text:style-name="nadrukvet">Zaaknummer:</text:span> Z/STH26/06316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3163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316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955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STH26/063163</meta:user-defined>
    <meta:user-defined meta:name="DCTERMS.abstract">Het realiseren van laadvoorzieningen (legalisatie) en een luif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laadvoorzieningen (legalisatie) en een luifel, Rijksweg 12 7951DH Staphorst, Staphorst AA 6218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532</meta:user-defined>
    <meta:user-defined meta:name="OVERHEIDop.GmbID/DC.identifier">gmb-2026-395532</meta:user-defined>
    <meta:user-defined meta:name="OVERHEIDop.versieInformatie"/>
  </office:meta>
</office:document-meta>
</file>