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uitvoeren van werkzaamheden voor het brandveilig gebruik maken van gebouw R016 (14B03), Het Nieuwe Diep 27D-R016 1781AD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Het Nieuwe Diep 27D-R016 1781AD Den Helder, uitvoeren van werkzaamheden voor het brandveilig gebruik maken van gebouw R016 (14B03)</text:p>
            <text:p text:style-name="common-al">Datum ontvangst: 18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55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randveilig gebruik</meta:user-defined>
    <meta:user-defined meta:name="OVERHEIDop.referentienummer">Z2026-08-0065</meta:user-defined>
    <meta:user-defined meta:name="DCTERMS.abstract">uitvoeren van werkzaamheden voor het brandveilig gebruik maken van gebouw R016 (14B03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uitvoeren van werkzaamheden voor het brandveilig gebruik maken van gebouw R016 (14B03), Het Nieuwe Diep 27D-R016 1781AD Den Held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31</meta:user-defined>
    <meta:user-defined meta:name="OVERHEIDop.GmbID/DC.identifier">gmb-2026-395531</meta:user-defined>
    <meta:user-defined meta:name="OVERHEIDop.versieInformatie"/>
  </office:meta>
</office:document-meta>
</file>