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plaatsen autolaadkraan op/naast bouwplaats van 19-10 t/m 30-10-26 na 09:00 uur , op gras tegenover wooncomplex Colijnstraat 25-30,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gras tegenover wooncomplex Colijnstraat 25-30, Alkmaar<text:span text:style-name="nadrukvet">; </text:span>plaatsen autolaadkraan op/naast bouwplaats van 19-10 t/m 30-10-26 na 09:00 uur </text:p>
            <text:p text:style-name="common-al">
            
          </text:p>
            <text:p text:style-name="common-al">Verzenddatum:  19-08-2026 </text:p>
            <text:p text:style-name="common-al">Zaaknummer: 000013924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55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2499</meta:user-defined>
    <dc:language>nl</dc:language>
    <meta:user-defined meta:name="OVERHEIDop.locatietype/OVERHEIDop.gebiedsmarkering">Vlak</meta:user-defined>
    <meta:user-defined meta:name="DC.title">Omgevingsvergunning regulier Verleend: plaatsen autolaadkraan op/naast bouwplaats van 19-10 t/m 30-10-26 na 09:00 uur , op gras tegenover wooncomplex Colijnstraat 25-30, Alkmaar</meta:user-defined>
    <meta:user-defined meta:name="DCTERMS.W3CDTF/DCTERMS.available">2026-08-21</meta:user-defined>
    <meta:user-defined meta:name="DCTERMS.W3CDTF/OVERHEIDop.jaargang">2026</meta:user-defined>
    <meta:user-defined meta:name="OVERHEIDop.publicationIssue">395530</meta:user-defined>
    <meta:user-defined meta:name="OVERHEIDop.GmbID/DC.identifier">gmb-2026-395530</meta:user-defined>
    <meta:user-defined meta:name="OVERHEIDop.versieInformatie"/>
  </office:meta>
</office:document-meta>
</file>