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ankastraat 26-4 1094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 en het wijzigen van het dakterras</text:p>
            <text:p text:style-name="common-al">Zaakadres: Bankastraat 26-4 1094EE Amsterdam</text:p>
            <text:p text:style-name="common-al">Datum ontvangst: 04-08-2026</text:p>
            <text:p text:style-name="common-al">Zaaknummer: Z2026-034754</text:p>
            <text:p text:style-name="common-al">DSO-nummer: 20260804007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5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754</meta:user-defined>
    <meta:user-defined meta:name="DCTERMS.abstract">realiseren van een dakopbouw en het wijzigen van het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ankastraat 26-4 1094EE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25</meta:user-defined>
    <meta:user-defined meta:name="OVERHEIDop.GmbID/DC.identifier">gmb-2026-395525</meta:user-defined>
    <meta:user-defined meta:name="OVERHEIDop.versieInformatie"/>
  </office:meta>
</office:document-meta>
</file>