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Roggeslootweg 323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5 JX) Roggeslootweg 323 in De Cocksdorp: zaaknummer 3805558 Het verbouwen en uitbreiden van een zomerhuis (ontvangen op 18 augustus 2026): Bouwactiviteit (technisch) en Omgevingsplan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55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805558</meta:user-defined>
    <dc:language>nl</dc:language>
    <meta:user-defined meta:name="OVERHEIDop.locatietype/OVERHEIDop.gebiedsmarkering">Adres</meta:user-defined>
    <meta:user-defined meta:name="DC.title">Omgevingsvergunning Aangevraagd - Roggeslootweg 323 in De Cocksdor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19</meta:user-defined>
    <meta:user-defined meta:name="OVERHEIDop.GmbID/DC.identifier">gmb-2026-395519</meta:user-defined>
    <meta:user-defined meta:name="OVERHEIDop.versieInformatie"/>
  </office:meta>
</office:document-meta>
</file>