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n het college van burgemeester en wethouders van de gemeente Amsterdam tot wijziging van Subsidieregeling Projectsubsidies 2026-2028 Amsterdam in verband met wijziging van de regeling </text:p>
      <text:section text:name="regeling_id1-3-2" text:style-name="regeling">
        <text:section text:name="aanhef_id1-3-2-1" text:style-name="aanhef">
          <text:section text:name="preambule_id1-3-2-1-1" text:style-name="preambule">
            <text:p text:style-name="al">Het college van burgemeester en wethouders van Amsterdam, </text:p>
            <text:p text:style-name="al"/>
            <text:p text:style-name="al">gelet op artikel 3 van de Algemene Subsidieverordening Amsterdam 2023,</text:p>
            <text:p text:style-name="al"/>
            <text:p text:style-name="al">Gelet op het voorstel van het bestuur van het Amsterdams Fonds voor de Kunst</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Subsidieregeling Projectsubsidies 2026-2028 Amsterdam als volgt te wijzigen:</text:p>
            <text:p text:style-name="al"/>
            <text:p text:style-name="al">A</text:p>
            <text:p text:style-name="al">In artikel 2.5, eerste lid, wordt ‘acht’ vervangen door ‘dertien’.</text:p>
            <text:p text:style-name="al"/>
            <text:p text:style-name="al">B</text:p>
            <text:p text:style-name="al">In artikel 3.5, eerste lid, wordt ‘acht’ vervangen door ‘dertien’. </text:p>
          </text:section>
          <text:section text:name="artikel_id1-3-2-2-2" text:style-name="artikel">
            <text:p text:style-name="artikel_kop_titel"><text:span text:style-name="artikel_kop_label">ARTIKEL</text:span> <text:span text:style-name="artikel_kop_nr">II</text:span> </text:p>
            <text:p text:style-name="al">De toelichting bij de Subsidieregeling Projectsubsidies 2026-2028 Amsterdam wordt als volgt gewijzigd:</text:p>
            <text:p text:style-name="al"/>
            <text:p text:style-name="al">A</text:p>
            <text:p text:style-name="al">Onder “Hoe wordt de subsidieaanvraag in behandeling genomen in categorie 1? komt de derde alinea te luiden:</text:p>
            <text:p text:style-name="al">Als je bent ingeloot en je aanvraag hebt aangevuld, wil dat niet zeggen dat deze wordt toegekend, maar wordt behandeld zoals verderop wordt beschreven. Je ontvangt de uitslag binnen dertien weken. Het is mogelijk dat we deze termijn verlengen met acht weken. In dat geval ontvang je daarover bericht. </text:p>
            <text:p text:style-name="al">Als je meerdere aanvragen indient voor de loting, of als er meerdere aanvragen worden ingediend voor hetzelfde project, worden deze alle afgewezen. </text:p>
            <text:p text:style-name="al"/>
            <text:p text:style-name="al">C</text:p>
            <text:p text:style-name="al">Onder “Wanneer moet de aanvraag zijn ingediend in categorie 1?” komt de tweede alinea te luiden:</text:p>
            <text:p text:style-name="al">“Je project mag pas starten nadat de behandeltermijn van dertien weken vanaf de lotingsdatum is verstreken’. </text:p>
            <text:p text:style-name="al"/>
            <text:p text:style-name="al">C</text:p>
            <text:p text:style-name="al">Onder “Hoe wordt de subsidieaanvraag in behandeling genomen in categorie 2?” komt de derde alinea te luiden:</text:p>
            <text:p text:style-name="al">Als je aanvraag is ingeloot en in behandeling wordt genomen, krijg je daarvan bericht en moet je binnen twee weken een volledige aanvraag indienen. Als je bent ingeloot en je aanvraag hebt aangevuld, wil dat niet zeggen dat deze wordt toegekend, maar wordt behandeld zoals verderop wordt beschreven. Je ontvangt de uitslag binnen dertien weken. Het is mogelijk dat we deze termijn verlengen met acht weken. In dat geval ontvang je daarover bericht.</text:p>
            <text:p text:style-name="al">Als je meerdere aanvragen indient voor de loting, of als er meerdere aanvragen worden ingediend voor hetzelfde project, worden deze alle afgewezen.</text:p>
            <text:p text:style-name="al"/>
            <text:p text:style-name="al">D</text:p>
            <text:p text:style-name="al">De toelichting onder “Wanneer moet de aanvraag zijn ingediend in categorie 2?” komt te luiden:</text:p>
            <text:p text:style-name="al">“Je kunt doorlopend indienen voor categorie 2. Er vindt per periode een loting plaats voor te behandelen aanvragen. De data van de lotingen maken we bekend op afk.nl en in het Parool.</text:p>
            <text:p text:style-name="al">Je project mag pas starten nadat de behandeltermijn van dertien weken vanaf de lotingsdatum is verstreken”. </text:p>
          </text:section>
          <text:section text:name="artikel_id1-3-2-2-3" text:style-name="artikel">
            <text:p text:style-name="artikel_kop_titel"><text:span text:style-name="artikel_kop_label">ARTIKEL</text:span> <text:span text:style-name="artikel_kop_nr">III</text:span> </text:p>
            <text:p text:style-name="al">Deze regeling treedt in werking met ingang van de dag na bekendmaking. </text:p>
          </text:section>
        </text:section>
        <text:section text:name="regeling-sluiting_id1-3-2-3" text:style-name="regeling-sluiting">
          <text:section text:name="ondertekening_id1-3-2-3-1">
            <text:p><text:span text:style-name="functie">Aldus vastgesteld in de vergadering van 30 juni 2026.</text:span></text:p>
          </text:section>
          <text:section text:name="ondertekening_id1-3-2-3-2">
            <text:p><text:span text:style-name="functie"/></text:p>
            <text:p><text:span text:style-name="functie">De burgemeester</text:span></text:p>
            <text:p><text:span text:style-name="functie">Femke Halsema</text:span></text:p>
          </text:section>
          <text:section text:name="ondertekening_id1-3-2-3-3">
            <text:p><text:span text:style-name="functie"/></text:p>
            <text:p><text:span text:style-name="functie">De gemeentesecretaris</text:span></text:p>
            <text:p><text:span text:style-name="functie">Catrien Lenstra</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ondlijn">Algemeen deel</text:span>
        </text:p>
          <text:p text:style-name="al">Met deze wijzigingen is de correcte behandeltermijn van 13 weken in de regeling opgenom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51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1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1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msterdam</meta:user-defined>
    <meta:user-defined meta:name="OVERHEID.Informatietype/DC.type">officiële publicatie</meta:user-defined>
    <meta:user-defined meta:name="OVERHEIDop.Rubriek/DC.type">algemeen verbindend voorschrift (verordening)</meta:user-defined>
    <meta:user-defined meta:name="OVERHEID.Gemeente/OVERHEID.authority">Amsterdam</meta:user-defined>
    <meta:user-defined meta:name="OVERHEID.Gemeente/DCTERMS.publisher">Amsterdam</meta:user-defined>
    <meta:user-defined meta:name="OVERHEID.TaxonomieBeleidsagendaDecentraal/OVERHEID.category">Financiën | Organisatie en beleid</meta:user-defined>
    <meta:user-defined meta:name="OVERHEID.TaxonomieBeleidsagendaDecentraal/OVERHEID.category">Cultuur en recreatie | Organisatie en beleid</meta:user-defined>
    <meta:user-defined meta:name="DC.source">artikel 3 van de Algemene Subsidieverordening Amsterdam 2023]|[https://lokaleregelgeving.overheid.nl/CVDR699839/2#hoofdstuk_1_artikel_3</meta:user-defined>
    <meta:user-defined meta:name="DCTERMS.alternative">Subsidieregeling Projectsubsidies 2026-2028 Amsterdam</meta:user-defined>
    <dc:language>nl</dc:language>
    <meta:user-defined meta:name="OVERHEIDop.locatietype/OVERHEIDop.gebiedsmarkering">Gemeente</meta:user-defined>
    <meta:user-defined meta:name="DC.title">Subsidieregeling Projectsubsidies 2026-2028 Amsterdam</meta:user-defined>
    <meta:user-defined meta:name="DCTERMS.W3CDTF/DCTERMS.available">2026-08-21</meta:user-defined>
    <meta:user-defined meta:name="DCTERMS.W3CDTF/OVERHEIDop.jaargang">2026</meta:user-defined>
    <meta:user-defined meta:name="OVERHEIDop.publicationIssue">395516</meta:user-defined>
    <meta:user-defined meta:name="OVERHEIDop.betreftRegeling">CVDR747515_3</meta:user-defined>
    <meta:user-defined meta:name="xs:date/OVERHEIDop.startdatum">2026-08-22</meta:user-defined>
    <meta:user-defined meta:name="OVERHEIDop.GmbID/DC.identifier">gmb-2026-395516</meta:user-defined>
    <meta:user-defined meta:name="OVERHEIDop.versieInformatie"/>
  </office:meta>
</office:document-meta>
</file>