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Kelderwindkade 35 2031WS Haarlem, 0392-2026-0137923, het aanpassen van de raamindeling op de eerste verdieping, ontvangen op 19-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5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7923</meta:user-defined>
    <meta:user-defined meta:name="DCTERMS.abstract">het aanpassen van de raamindeling op de eerste verdiep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Kelderwindkade 35 2031WS Haarlem, 0392-2026-0137923, het aanpassen van de raamindeling op de eerste verdieping, ontvangen op 19-08-2026</meta:user-defined>
    <meta:user-defined meta:name="DCTERMS.W3CDTF/DCTERMS.available">2026-08-21</meta:user-defined>
    <meta:user-defined meta:name="DCTERMS.W3CDTF/OVERHEIDop.jaargang">2026</meta:user-defined>
    <meta:user-defined meta:name="OVERHEIDop.publicationIssue">395513</meta:user-defined>
    <meta:user-defined meta:name="OVERHEIDop.GmbID/DC.identifier">gmb-2026-395513</meta:user-defined>
    <meta:user-defined meta:name="OVERHEIDop.versieInformatie"/>
  </office:meta>
</office:document-meta>
</file>