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Oldeberkoopweg Weststellingwer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004652 voor een Omgevingsvergunning op de locatie Oldeberkoopweg Weststellingwerf. De vergunning is verleend. Het besluit betreft:</text:p>
            <text:p text:style-name="common-al">kap provinciale beuk met herplant en bevat de volgende activiteiten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30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weststellingwerf.nl/bezwaar-maken" xlink:type="simple">digitaal </text:a>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30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tot vier weken na de verzenddatum schriftelijk of <text:a xlink:href="http://loket.rechtspraak.nl/bestuursrecht" xlink:type="simple">digitaal </text:a>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Om digitaal een voorlopige voorziening aan te vragen moet u wel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Meer informatie kunt u vinden op onze website (<text:a xlink:href="https://www.weststellingwerf.nl/" xlink:type="simple">www.weststellingwerf.nl</text:a>). Niet gevonden wat u zocht? Neem dan contact met ons op via 140561 of info@weststellingwerf.nl en vermeld het zaaknummer Z2026-0000465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3954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652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Oldeberkoopweg Weststellingwerf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94</meta:user-defined>
    <meta:user-defined meta:name="OVERHEIDop.GmbID/DC.identifier">gmb-2026-395494</meta:user-defined>
    <meta:user-defined meta:name="OVERHEIDop.versieInformatie"/>
  </office:meta>
</office:document-meta>
</file>