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Burgemeester Philipsenstraat 32, 34 en 36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kapvergunning Burgemeester Philipsenstraat 32, 34, 36 Goirle</text:p>
              </text:list-item>
              <text:list-item text:style-override="id1-3-2-1-1-3-2">
                <text:number>•</text:number>
                <text:p text:style-name="al">locatie: Burgemeester Philipsenstraat 34, 5051 CS Goirle, Burgemeester Philipsenstraat 36, 5051 CS Goirle, Burgemeester Philipsenstraat 32, 5051 CS Goirle, Verzoeklocatie 2026081801218</text:p>
              </text:list-item>
              <text:list-item text:style-override="id1-3-2-1-1-3-3">
                <text:number>•</text:number>
                <text:p text:style-name="al">ontvangen op: 18-08-2026</text:p>
              </text:list-item>
              <text:list-item text:style-override="id1-3-2-1-1-3-4">
                <text:number>•</text:number>
                <text:p text:style-name="al">zaaknummer: 1060782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3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782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54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078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Reguliere procedure - Aanvraag vergunning Burgemeester Philipsenstraat 32, 34 en 36 Goirl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89</meta:user-defined>
    <meta:user-defined meta:name="OVERHEIDop.GmbID/DC.identifier">gmb-2026-395489</meta:user-defined>
    <meta:user-defined meta:name="OVERHEIDop.versieInformatie"/>
  </office:meta>
</office:document-meta>
</file>