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Soendaplein 18 2022BA Haarlem, 0392-2026-0084376, het verbouwen van het laad- en loshof Albert Heijn, verzonden 19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548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84376</meta:user-defined>
    <meta:user-defined meta:name="DCTERMS.abstract">het verbouwen van het laad- en loshof Albert Heij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Soendaplein 18 2022BA Haarlem, 0392-2026-0084376, het verbouwen van het laad- en loshof Albert Heijn, verzonden 19-08-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86</meta:user-defined>
    <meta:user-defined meta:name="OVERHEIDop.GmbID/DC.identifier">gmb-2026-395486</meta:user-defined>
    <meta:user-defined meta:name="OVERHEIDop.versieInformatie"/>
  </office:meta>
</office:document-meta>
</file>