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Oosteinde 389  Vriezenveen, verbouwen van een woning, uiterlijke besluitdatum 06-10-2026, zaaknummer TR-Z2026-001477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477</text:p>
            <text:p text:style-name="common-al">
            <text:span text:style-name="nadrukvet">Uiterlijke besluitdatum:</text:span> 06-10-2026</text:p>
            <text:p text:style-name="common-al">
            <text:span text:style-name="nadrukvet">Locatie:</text:span> Oosteinde 389 Vriezenveen</text:p>
            <text:p text:style-name="common-al">
            <text:span text:style-name="nadrukvet">Projectomschrijving:</text:span> verbouwen van een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47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477</meta:user-defined>
    <meta:user-defined meta:name="DCTERMS.abstract">ver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Oosteinde 389  Vriezenveen, verbouwen van een woning, uiterlijke besluitdatum 06-10-2026, zaaknummer TR-Z2026-001477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479</meta:user-defined>
    <meta:user-defined meta:name="OVERHEIDop.GmbID/DC.identifier">gmb-2026-395479</meta:user-defined>
    <meta:user-defined meta:name="OVERHEIDop.versieInformatie"/>
  </office:meta>
</office:document-meta>
</file>