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Brinkhof 1 t/m 39 (oneven) (voorlopig adres) in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7-08-2026</text:p>
            <text:p text:style-name="common-al">
            <text:span text:style-name="nadrukvet">Locatie:</text:span> Brinkhof 1 t/m 39 (oneven) (voorlopig adres) in Raalte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0177ESUITE63409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6340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54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77ESUITE634092026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Brinkhof 1 t/m 39 (oneven) (voorlopig adres) in Raalt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476</meta:user-defined>
    <meta:user-defined meta:name="OVERHEIDop.GmbID/DC.identifier">gmb-2026-395476</meta:user-defined>
    <meta:user-defined meta:name="OVERHEIDop.versieInformatie"/>
  </office:meta>
</office:document-meta>
</file>