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Willibrordusstraat 15, 5087 BR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Sloopmelding,</text:p>
            <text:p text:style-name="tussenkopcur">het verwijderen van asbest dakplaten 12 m2, Willibrordusstraat 15, 5087 BR Diessen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Willibrordusstraat 15, 5087 BR Diessen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verwijderen van asbest dakplaten 12 m2</text:p>
            <text:p text:style-name="common-al">
            
          </text:p>
            <text:p text:style-name="common-al">
            <text:span text:style-name="nadrukvet">Datum:</text:span>
          </text:p>
            <text:p text:style-name="common-al">
            
          </text:p>
            <text:p text:style-name="common-al">14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079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547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arenbeek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068079</meta:user-defined>
    <dc:language>nl</dc:language>
    <meta:user-defined meta:name="OVERHEIDop.locatietype/OVERHEIDop.gebiedsmarkering">Punt</meta:user-defined>
    <meta:user-defined meta:name="DC.title">Sloopmelding Willibrordusstraat 15, 5087 BR Diess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75</meta:user-defined>
    <meta:user-defined meta:name="OVERHEIDop.GmbID/DC.identifier">gmb-2026-395475</meta:user-defined>
    <meta:user-defined meta:name="OVERHEIDop.versieInformatie"/>
  </office:meta>
</office:document-meta>
</file>