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sbesluit aanvraag kadastrale splitsing Verbindingslaan 43, 43A en 43B in Bu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8 augustus 2026 besloten om de beslistermijn voor de aanvraag met zaaknummer Z2026-00001422 voor het kadastraal splitsen van het pand in 3 appartementen op locatie Verbindingslaan 43, 43A en 43B in Bussum te verlengen voor een periode van maximaal 6 weken.</text:p>
            <text:p text:style-name="common-al">
            <text:span text:style-name="nadrukvet">Informatie en inzag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9547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7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7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Rx.Mission zaak Z2026-00001422</meta:user-defined>
    <meta:user-defined meta:name="DCTERMS.abstract">Betreft: Beschikking verlenging beslistermijn op locatie Verbindingslaan 43, 43A en 43B in Bussum</meta:user-defined>
    <dc:language>nl</dc:language>
    <meta:user-defined meta:name="OVERHEIDop.locatietype/OVERHEIDop.gebiedsmarkering">Punt</meta:user-defined>
    <meta:user-defined meta:name="DC.title">Verlengingsbesluit aanvraag kadastrale splitsing Verbindingslaan 43, 43A en 43B in Bussu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70</meta:user-defined>
    <meta:user-defined meta:name="OVERHEIDop.GmbID/DC.identifier">gmb-2026-395470</meta:user-defined>
    <meta:user-defined meta:name="OVERHEIDop.versieInformatie"/>
  </office:meta>
</office:document-meta>
</file>