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21 augustus 2026 tot en met 24 augustus 2026 ter hoogte van Overlanderstraat 391, 1445DV Purmerend</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melding plaatsen container van 21 augustus 2026 tot en met 24 augustus 2026 ter hoogte van Overlanderstraat 391, 1445DV Purmerend ontvangen. De melding is geregistreerd onder zaaknummer Z2026-00003432.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546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6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6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432</meta:user-defined>
    <meta:user-defined meta:name="DCTERMS.abstract">Betreft: melding op locatie Overlanderstraat thv nr 391, 1445DV Purmerend</meta:user-defined>
    <dc:language>nl</dc:language>
    <meta:user-defined meta:name="OVERHEIDop.locatietype/OVERHEIDop.gebiedsmarkering">Vlak</meta:user-defined>
    <meta:user-defined meta:name="DC.title">Melding plaatsen container van 21 augustus 2026 tot en met 24 augustus 2026 ter hoogte van Overlanderstraat 391, 1445DV Purmerend</meta:user-defined>
    <meta:user-defined meta:name="DCTERMS.W3CDTF/DCTERMS.available">2026-08-21</meta:user-defined>
    <meta:user-defined meta:name="DCTERMS.W3CDTF/OVERHEIDop.jaargang">2026</meta:user-defined>
    <meta:user-defined meta:name="OVERHEIDop.publicationIssue">395468</meta:user-defined>
    <meta:user-defined meta:name="OVERHEIDop.GmbID/DC.identifier">gmb-2026-395468</meta:user-defined>
    <meta:user-defined meta:name="OVERHEIDop.versieInformatie"/>
  </office:meta>
</office:document-meta>
</file>