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Irenestraat 12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8 augustus 2026 een aanvraag met zaaknummer<text:span text:style-name="nadrukvet"> Z2026-0000142</text:span>9 hebben ontvangen voor het plaatsen van een overkapping (carport) voor de bestaande garage op de locatie <text:span text:style-name="nadrukvet">Irenestraat 12 in Sas van Gent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7 augustus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54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29</meta:user-defined>
    <meta:user-defined meta:name="DCTERMS.abstract">Ingekomen aanvraag - Irenestraat 12 in Sas van Gent</meta:user-defined>
    <dc:language>nl</dc:language>
    <meta:user-defined meta:name="OVERHEIDop.locatietype/OVERHEIDop.gebiedsmarkering">Punt</meta:user-defined>
    <meta:user-defined meta:name="DC.title">Ingekomen aanvraag - Irenestraat 12 in Sas van Gen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5467</meta:user-defined>
    <meta:user-defined meta:name="OVERHEIDop.GmbID/DC.identifier">gmb-2026-395467</meta:user-defined>
    <meta:user-defined meta:name="OVERHEIDop.versieInformatie"/>
  </office:meta>
</office:document-meta>
</file>