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uitbreiden van de woning aan Seringenlaan 26 4814JZ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De gemeente Breda heeft op 19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459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54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459</meta:user-defined>
    <meta:user-defined meta:name="DCTERMS.abstract">het uitbreid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van de beslistermijn voor het uitbreiden van de woning aan Seringenlaan 26 4814JZ Bred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66</meta:user-defined>
    <meta:user-defined meta:name="OVERHEIDop.GmbID/DC.identifier">gmb-2026-395466</meta:user-defined>
    <meta:user-defined meta:name="OVERHEIDop.versieInformatie"/>
  </office:meta>
</office:document-meta>
</file>