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Baarschotsestraat 20, 5087 KW D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Sloopmelding,</text:p>
            <text:p text:style-name="tussenkopcur">verwijderen asbest 10m2, Baarschotsestraat 20, 5087 KW Diessen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Baarschotsestraat 20, 5087 KW Diessen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verwijderen asbest 10m2</text:p>
            <text:p text:style-name="common-al">
            
          </text:p>
            <text:p text:style-name="common-al">
            <text:span text:style-name="nadrukvet">Datum:</text:span>
          </text:p>
            <text:p text:style-name="common-al">
            
          </text:p>
            <text:p text:style-name="common-al">13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051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545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arenbeek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068051</meta:user-defined>
    <dc:language>nl</dc:language>
    <meta:user-defined meta:name="OVERHEIDop.locatietype/OVERHEIDop.gebiedsmarkering">Punt</meta:user-defined>
    <meta:user-defined meta:name="DC.title">Sloopmelding Baarschotsestraat 20, 5087 KW Diess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52</meta:user-defined>
    <meta:user-defined meta:name="OVERHEIDop.GmbID/DC.identifier">gmb-2026-395452</meta:user-defined>
    <meta:user-defined meta:name="OVERHEIDop.versieInformatie"/>
  </office:meta>
</office:document-meta>
</file>