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esloten bodemenergiesysteem - Wiebe Koopstraweg 1-9, Maurits van Staaverenweg 2-14 en Joke Van der Zwaanweg 1-9, Aalsme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het aanleggen en het gebruiken van meerdere gesloten bodemenergiesystemen. </text:p>
            <text:p text:style-name="common-al">Aanvrager: Klimaatgarant B.V.</text:p>
            <text:p text:style-name="common-al">Zaaknummer: OD2026-0050174</text:p>
            <text:p text:style-name="common-al">DSO nummer: 2026080500236</text:p>
            <text:p text:style-name="common-al">Ontvangstdatum melding: 05-08-2026</text:p>
            <text:p text:style-name="common-al">Namens: Gemeente Aalsmeer</text:p>
            <text:p text:style-name="common-al">Tegen deze melding kan geen bezwaar worden gemaakt.</text:p>
            <text:p text:style-name="last-al">Heeft u een vraag over deze zaak dan kunt u gebruik maken van dit <text:a xlink:href="https://odnzkg.nl/loket/contactformulier/" xlink:type="simple">webformulier.</text:a> Er wordt dan contact met u opgenom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smeer</text:p>
            </table:table-cell>
            <table:table-cell office:value-type="string" table:style-name="header.C">
              <text:p text:style-name="headerright"><text:span text:style-name="nr">Nr. 39544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44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Aalsmeer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Aalsmeer</meta:user-defined>
    <meta:user-defined meta:name="OVERHEID.Gemeente/OVERHEID.authority">Aalsmeer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0174</meta:user-defined>
    <meta:user-defined meta:name="DCTERMS.abstract">Buitenveen fase 2 te Aalsmeer  1</meta:user-defined>
    <dc:language>nl</dc:language>
    <meta:user-defined meta:name="OVERHEIDop.locatietype/OVERHEIDop.gebiedsmarkering">Vlak</meta:user-defined>
    <meta:user-defined meta:name="DC.title">Melding gesloten bodemenergiesysteem - Wiebe Koopstraweg 1-9, Maurits van Staaverenweg 2-14 en Joke Van der Zwaanweg 1-9, Aalsme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449</meta:user-defined>
    <meta:user-defined meta:name="OVERHEIDop.GmbID/DC.identifier">gmb-2026-395449</meta:user-defined>
    <meta:user-defined meta:name="OVERHEIDop.versieInformatie"/>
  </office:meta>
</office:document-meta>
</file>