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op grond van de Algemeen plaatselijke verordening voor BAM Infra Nederland B.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 zij de volgende ontheffing hebben verleend:</text:p>
            <text:p text:style-name="common-al">Op 19 augustus 2026 is een ontheffing verzonden voor mogelijk geluidshinder door het uitvoeren van werkzaamheden in het kader van het project levensverlengend onderhoud aan de Rijksweg A2 tussen de Jan Blankenbrug (in de volksmond Lekbrug Vianen) en knooppunt Everdingen in de kern Vianen van de gemeente Vijfheerenlanden. De ontheffing is voor het geluid voor data:</text:p>
            <text:p text:style-name="common-al">- van maandag 7 september 2026, 00.00 uur tot en met zondag 1 november 2026, 24.00 uur.</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54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01138</meta:user-defined>
    <meta:user-defined meta:name="DCTERMS.abstract">Geen</meta:user-defined>
    <dc:language>nl</dc:language>
    <meta:user-defined meta:name="OVERHEIDop.locatietype/OVERHEIDop.gebiedsmarkering">Weg</meta:user-defined>
    <meta:user-defined meta:name="DC.title">Verleende ontheffing op grond van de Algemeen plaatselijke verordening voor BAM Infra Nederland B.V.</meta:user-defined>
    <meta:user-defined meta:name="DCTERMS.W3CDTF/DCTERMS.available">2026-08-21</meta:user-defined>
    <meta:user-defined meta:name="DCTERMS.W3CDTF/OVERHEIDop.jaargang">2026</meta:user-defined>
    <meta:user-defined meta:name="OVERHEIDop.publicationIssue">395447</meta:user-defined>
    <meta:user-defined meta:name="OVERHEIDop.GmbID/DC.identifier">gmb-2026-395447</meta:user-defined>
    <meta:user-defined meta:name="OVERHEIDop.versieInformatie"/>
  </office:meta>
</office:document-meta>
</file>