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Generaal Cronjéstraat 122 2021JM Haarlem, 0392-2026-0137895, het wijzigen van de indeling van de bedrijfsruimte, ontvangen op 18-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544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4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4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37895</meta:user-defined>
    <meta:user-defined meta:name="DCTERMS.abstract">het wijzigen van de indeling van de bedrijfsruimte</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Generaal Cronjéstraat 122 2021JM Haarlem, 0392-2026-0137895, het wijzigen van de indeling van de bedrijfsruimte, ontvangen op 18-08-2026</meta:user-defined>
    <meta:user-defined meta:name="DCTERMS.W3CDTF/DCTERMS.available">2026-08-21</meta:user-defined>
    <meta:user-defined meta:name="DCTERMS.W3CDTF/OVERHEIDop.jaargang">2026</meta:user-defined>
    <meta:user-defined meta:name="OVERHEIDop.publicationIssue">395446</meta:user-defined>
    <meta:user-defined meta:name="OVERHEIDop.GmbID/DC.identifier">gmb-2026-395446</meta:user-defined>
    <meta:user-defined meta:name="OVERHEIDop.versieInformatie"/>
  </office:meta>
</office:document-meta>
</file>