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Idzardaweg 78, 8476EP Ter Idzard</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op de locatie Idzardaweg 78, 8476EP Ter Idzard. De aanvraag is geregistreerd onder zaaknummer Z2026-00005217. De aanvraag betreft:</text:p>
            <text:p text:style-name="common-al">kappen van een boom</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954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217</meta:user-defined>
    <meta:user-defined meta:name="DCTERMS.abstract">OWO</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Idzardaweg 78, 8476EP Ter Idzard</meta:user-defined>
    <meta:user-defined meta:name="DCTERMS.W3CDTF/DCTERMS.available">2026-08-21</meta:user-defined>
    <meta:user-defined meta:name="DCTERMS.W3CDTF/OVERHEIDop.jaargang">2026</meta:user-defined>
    <meta:user-defined meta:name="OVERHEIDop.publicationIssue">395439</meta:user-defined>
    <meta:user-defined meta:name="OVERHEIDop.GmbID/DC.identifier">gmb-2026-395439</meta:user-defined>
    <meta:user-defined meta:name="OVERHEIDop.versieInformatie"/>
  </office:meta>
</office:document-meta>
</file>