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Westzanerdijk 121, 1507 AC Zaandam - het plaatsen van een veranda/overkapping op het balk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6831 - het plaatsen van een veranda/overkapping op het balkon -  - op de locatie Westzanerdijk 121, 1507 AC Zaandam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 </text:p>
              </text:list-item>
            </text:list>
            <text:p text:style-name="common-al"/>
            <text:p text:style-name="common-al">
            
          </text:p>
            <text:p text:style-name="common-al">Besluit verzonden: 19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54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831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Westzanerdijk 121, 1507 AC Zaandam - het plaatsen van een veranda/overkapping op het balko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36</meta:user-defined>
    <meta:user-defined meta:name="OVERHEIDop.GmbID/DC.identifier">gmb-2026-395436</meta:user-defined>
    <meta:user-defined meta:name="OVERHEIDop.versieInformatie"/>
  </office:meta>
</office:document-meta>
</file>