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deeltelijk verleend voor 'Activiteit handelsreclame maken of voeren’ en gedeeltelijk geweigerd voor ‘Bouwactiviteit (omgevingsplan)’ en de ‘Rijksmonumentenactiviteit', Prinsegracht 14 2512 G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voorgevel van de horecagelegenheid Prinsegracht 14 door het plaatsen van 2 reclame-displays</text:p>
            <text:p text:style-name="common-al"/>
            <text:p text:style-name="common-al">Ons kenmerk: VTH2026-4699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Prinsegracht 14 2512 GA 's-Gravenhage</text:p>
            <text:p text:style-name="common-al">
            
          </text:p>
            <text:p text:style-name="common-al">
            <text:span text:style-name="nadrukvet">
              <text:span text:style-name="nadrukcur">Datum bekendmaking besluit:</text:span>
            </text:span>
          </text:p>
            <text:p text:style-name="common-al">19-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4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VTH2026-46998</meta:user-defined>
    <meta:user-defined meta:name="DCTERMS.abstract">het veranderen van de voorgevel van de horecagelegenheid Prinsegracht 14 door het plaatsen van 2 reclame-displays</meta:user-defined>
    <dc:language>nl</dc:language>
    <meta:user-defined meta:name="DC.title">Omgevingsvergunning - Beschikking gedeeltelijk verleend voor 'Activiteit handelsreclame maken of voeren’ en gedeeltelijk geweigerd voor ‘Bouwactiviteit (omgevingsplan)’ en de ‘Rijksmonumentenactiviteit', Prinsegracht 14 2512 GA 's-Gravenhage</meta:user-defined>
    <meta:user-defined meta:name="OVERHEIDop.datumEindeReactietermijn">2026-09-30</meta:user-defined>
    <meta:user-defined meta:name="OVERHEIDop.terinzageleggingBG">https://www.digitale-inzage.nl/Den%20Haag/dossier/zhn808oaOkGnxtfj7LrNbA</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45</meta:user-defined>
    <meta:user-defined meta:name="OVERHEIDop.publicationIssue">395430</meta:user-defined>
    <meta:user-defined meta:name="OVERHEIDop.GmbID/DC.identifier">gmb-2026-395430</meta:user-defined>
    <meta:user-defined meta:name="OVERHEIDop.versieInformatie"/>
  </office:meta>
</office:document-meta>
</file>