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Herman Bavinckstraat 30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Kralingen-Crooswijk</text:p>
            <text:p text:style-name="common-al">Adres: Herman Bavinckstraat 304</text:p>
            <text:p text:style-name="common-al">Postcode: 3063 RP</text:p>
            <text:p text:style-name="common-al">Activiteit: vergunning kamerverhuur aan 3 personen </text:p>
            <text:p text:style-name="common-al">Verzenddatum besluit: 19 augustus 2026 </text:p>
            <text:p text:style-name="common-al">Zaaknummer: 607818-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54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Herman Bavinckstraat 304</meta:user-defined>
    <meta:user-defined meta:name="DCTERMS.W3CDTF/DCTERMS.available">2026-08-21</meta:user-defined>
    <meta:user-defined meta:name="DCTERMS.W3CDTF/OVERHEIDop.jaargang">2026</meta:user-defined>
    <meta:user-defined meta:name="OVERHEIDop.publicationIssue">395428</meta:user-defined>
    <meta:user-defined meta:name="OVERHEIDop.GmbID/DC.identifier">gmb-2026-395428</meta:user-defined>
    <meta:user-defined meta:name="OVERHEIDop.versieInformatie"/>
  </office:meta>
</office:document-meta>
</file>