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Stimenz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1 augustus 2026</text:span>
          </text:p>
            <text:p text:style-name="common-al">Het college van burgemeester en wethouders van Apeldoorn maakt hierbij bekend dat hij voornemens is om een begrotingssubsidie van € 235.390,21 voor kalenderjaar 2027 te verlenen aan Stichting Stimenz voor het uitvoeren de volgende activiteiten: uitvoering van het programma Op Stapje om de interactie tussen ouder en kind te bevorderen in gezinnen met laagopgeleide ouders vaak met een andere thuistaal.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beschikt over aantoonbare kennis van en ervaring met de uitvoering van gezinsgerichte ontwikkelings- en opvoedprogramma's voor gezinnen met jonge kinderen. Die daarnaast beschikt over een netwerk binnen de sociale basis van Apeldoorn en structureel samenwerkt met partners zoals kinderopvangorganisaties, onderwijsinstellingen, het Centrum voor Jeugd en Gezin en andere maatschappelijke organisaties. De subsidie is daarnaast bedoeld voor een organisatie die aantoonbaar aanwezig is in de verschillende wijken en buurten van Apeldoorn en daardoor de doelgroep effectief kan bereiken en die beschikt over gekwalificeerde medewerkers die zijn geschoold in de uitvoering van het programma Opstapje en het daarbij behorende curriculum. Ook is de subsidie bedoeld voor een organisatie die beschikt over medewerkers die in staat zijn aan te sluiten bij gezinnen met een andere culturele of taalachtergrond en die het vertrouwen van de doelgroep kunnen opbouwen. Tot slot is de subsidie bedoeld voor een organisatie die in staat is zowel de groepsgerichte als de individuele onderdelen van het programma uit te voeren.</text:p>
            <text:p text:style-name="common-al">Op Stapje is gezinsgericht programma met als doel het bevorderen van de onderwijskansen van kinderen van laagopgeleide ouders, die vaak een andere thuistaal hebben. Voor het bereiken van de juiste doelgroep is het nodig Apeldoorn met zijn buurten en wijken goed te kennen en goed verbonden te zijn met partnerorganisaties, zoals de kinderopvang, het onderwijs en het Centrum voor Jeugd en Gezin. Stichting Stimenz is een brede welzijnsorganisatie die stevig is verankerd in de sociale structuur van Apeldoorn en daardoor Apeldoorn en haar wijken en buurten goed kent. Ook werkt Stichting Simenz samen met verscheidene organisaties binnen de sociale basis van Apeldoorn. De uitvoering vraagt om specifieke scholing, omdat het programma gebruik maakt van een speciaal voor Opstapje ontwikkeld curriculum met activiteiten. Het programma kent zowel een groeps- als individuele component. De eerste taal, waarmee recht wordt gedaan aan mogelijkheden van ouders, is een belangrijk aangrijpingspunt om taalactiviteiten in de thuissituatie te ontplooien. Dit vraagt om medewerkers, die bekend zijn met de doelgroep en bij voorkeur afkomstig uit dezelfde etnische groep als de ouders. Dit vraagt dus om medewerkers met een netwerk in de Apeldoornse gemeenschap die het vertrouwen van de doelgroep hebben. Stichting Stimenz beschikt over medewerkers die zijn geschoold in de uitvoering van het Opstapje-programma en het daarbij behorende curriculum. Verder beschikt Stichting Stimenz over medewerkers die bekend zijn met de doelgroep en in staat zijn om gezinnen met verschillende culturele en taalkundige achtergronden te ondersteunen. </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8">
              <text:list-item text:style-override="id1-3-2-1-1-8-1">
                <text:number>-</text:number>
                <text:p text:style-name="al">onderwerp: Reactie op voornemen begrotingssubsidie aan Stichting Stimenz; </text:p>
              </text:list-item>
              <text:list-item text:style-override="id1-3-2-1-1-8-2">
                <text:number>-</text:number>
                <text:p text:style-name="al">zaaknummers: 6293516;</text:p>
              </text:list-item>
              <text:list-item text:style-override="id1-3-2-1-1-8-3">
                <text:number>-</text:number>
                <text:p text:style-name="al">uw mailadres en telefoonnummer;</text:p>
              </text:list-item>
              <text:list-item text:style-override="id1-3-2-1-1-8-4">
                <text:number>-</text:number>
                <text:p text:style-name="al">een bijlage met onderbouwing waarom u van mening bent dat u in aanmerking komt voor deze subsidie en/of dat de criteria uit het voornemen niet objectief, toetsbaar of redelijk zijn;</text:p>
              </text:list-item>
              <text:list-item text:style-override="id1-3-2-1-1-8-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4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Stimenz</meta:user-defined>
    <meta:user-defined meta:name="DCTERMS.W3CDTF/DCTERMS.available">2026-08-21</meta:user-defined>
    <meta:user-defined meta:name="DCTERMS.W3CDTF/OVERHEIDop.jaargang">2026</meta:user-defined>
    <meta:user-defined meta:name="OVERHEIDop.publicationIssue">395423</meta:user-defined>
    <meta:user-defined meta:name="OVERHEIDop.GmbID/DC.identifier">gmb-2026-395423</meta:user-defined>
    <meta:user-defined meta:name="OVERHEIDop.versieInformatie"/>
  </office:meta>
</office:document-meta>
</file>