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Merseyweg 10 3197KG Botle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07247/2026060100851</text:span>, heeft verleend voor de Kappen. <text:span text:style-name="nadrukcur">(Grondslag: Omgevingswet, artikel 5.1)</text:span></text:p>
            <text:p text:style-name="common-al">De verlening betreft 19 bomen in de omgeving van Merseyweg 10 in het Havengebied in het gebied Botlek te Rotterdam,  vanwege werkzaamheden en veiligheid.</text:p>
            <text:p text:style-name="common-al">Er is een herplant opgelegd van 19 bomen.</text:p>
            <text:p text:style-name="common-al"/>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542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7247</meta:user-defined>
    <meta:user-defined meta:name="DCTERMS.abstract">61378 Huntsma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appen), Merseyweg 10 3197KG Botlek Rotterdam</meta:user-defined>
    <meta:user-defined meta:name="DCTERMS.W3CDTF/DCTERMS.available">2026-08-21</meta:user-defined>
    <meta:user-defined meta:name="DCTERMS.W3CDTF/OVERHEIDop.jaargang">2026</meta:user-defined>
    <meta:user-defined meta:name="OVERHEIDop.externeBijlage">geanonimiseerd Besluit Merseyweg 10 Z2026-007247|exb-2026-29544</meta:user-defined>
    <meta:user-defined meta:name="OVERHEIDop.publicationIssue">395421</meta:user-defined>
    <meta:user-defined meta:name="OVERHEIDop.GmbID/DC.identifier">gmb-2026-395421</meta:user-defined>
    <meta:user-defined meta:name="OVERHEIDop.versieInformatie"/>
  </office:meta>
</office:document-meta>
</file>