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ontvangen aanvraag omgevingsvergunning, het aanleggen van een uitrit, Tussendijken 4, Burg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ytsjerksteradiel heeft een omgevingsvergunning ontvangen voor het aanleggen van een uitrit, Tussendijken 4, Burgum</text:p>
            <text:p text:style-name="common-al">Zaaknummer: TZ2026-001952</text:p>
            <text:p text:style-name="common-al">Zaakadres: Tussendijken 4, Burgum</text:p>
            <text:p text:style-name="common-al">Omschrijving: het aanleggen van een uitrit</text:p>
            <text:p text:style-name="common-al">Datum ontvangst: 18-08-2026</text:p>
            <text:p text:style-name="last-al">Belanghebbenden kunnen hier kennis van nemen. Bezwaren kunnen pas op basis 
van een volgende publicatie worden ingediend. De aanvragen zijn digitaal beschikbaa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39541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1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1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ytsjerksteradi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TZ2026-001952</meta:user-defined>
    <meta:user-defined meta:name="DCTERMS.abstract">het aanleggen van een uitrit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Gemeente Tytsjerksteradiel - ontvangen aanvraag omgevingsvergunning, het aanleggen van een uitrit, Tussendijken 4, Burgum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5412</meta:user-defined>
    <meta:user-defined meta:name="OVERHEIDop.GmbID/DC.identifier">gmb-2026-395412</meta:user-defined>
    <meta:user-defined meta:name="OVERHEIDop.versieInformatie"/>
  </office:meta>
</office:document-meta>
</file>