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nttrekking fietspaden Drents-Friese Wold aan de openbaarheid</text:p>
      <text:section text:name="regeling_id1-3-2" text:style-name="regeling">
        <text:section text:name="aanhef_id1-3-2-1" text:style-name="aanhef">
          <text:section text:name="preambule_id1-3-2-1-1" text:style-name="preambule">
            <text:p text:style-name="al">Zaaknummer: 50642</text:p>
            <text:p text:style-name="al"/>
            <text:p text:style-name="al">De gemeenteraad van Westerveld,</text:p>
            <text:p text:style-name="al">Gelezen het verzoek van Staatsbosbeheer;</text:p>
            <text:p text:style-name="al">Gelet op:</text:p>
            <text:p text:style-name="al">-  Artikel 9 en 11 van de Wegenwet;</text:p>
            <text:p text:style-name="al">- Afdeling 3.4 van de Algemene wet bestuursrecht;</text:p>
            <text:p text:style-name="al"/>
            <text:p text:style-name="al">
            <text:span text:style-name="nadrukvet">Overwegende dat:</text:span>
          </text:p>
            <text:p text:style-name="al">Staatsbosbeheer, eigenaar en beheerder van het Drents Friese Wold, heeft een verzoek ingediend bij de gemeenteraad van Westerveld om enkele fietspaden aan de openbaarheid te onttrekken. Het betreft de (rode) paden 6 en 20 gelegen in het zuidelijk deel van het Drents Friese Wold (zie kaart bijlage 1). Dit zijn de enige fietspaden welke onttrokken worden op grond van de gemeente Westerveld, de andere rode fietspaden op het kaartje liggen in de gemeente Ooststellingwerf. Het onttrekken van de fietspaden is onderdeel van een groter plan om het fietsnetwerk te verbeteren. De fietspaden zijn het sluitstuk van een lang proces waarbij Staatsbosbeheer natuurkernen meer wil ontzien, nieuwe paden wil aanleggen die voldoen aan de eisen van deze tijd en de oude paden met staalslakken wil verwijdere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span text:style-name="nadrukvet">Motivering onttrekking</text:span>
          </text:p>
            <text:p text:style-name="al">- De bestaande fietspaden zijn van slechte kwaliteit en kunnen onveilige situaties veroorzaken;</text:p>
            <text:p text:style-name="al">- De paden bestaan deels uit staalslakken en voldoen niet meer aan de huidige eisen;</text:p>
            <text:p text:style-name="al">- Er worden nieuwe fietspaden aangelegd die veiliger, breder en toekomstbestendig zijn; </text:p>
            <text:p text:style-name="al">- Het is belangrijk dat het gebied bereikbaar blijft via alternatieve routes;</text:p>
            <text:p text:style-name="al">- De gebruikers kunnen nog steeds van A naar B reizen via andere paden;</text:p>
            <text:p text:style-name="al">- Het gebied bevat kwetsbare natuur en minder paden zorgen voor meer rust;</text:p>
            <text:p text:style-name="al">- Het draagt bij aan natuurherstel en de beheerdoelen van Staatsbosbeheer;</text:p>
            <text:p text:style-name="al">- De oude paden worden pas verwijderd als de nieuwe paden gereed zijn;</text:p>
            <text:p text:style-name="al">- Door de onttrekking en toevoeging van paden wordt er een goede balans gezocht tussen recreatie, veiligheid en natuur.</text:p>
            <text:p text:style-name="al"/>
            <text:p text:style-name="al">
            <text:span text:style-name="nadrukvet">Besluit</text:span>
          </text:p>
            <text:p text:style-name="al">De fietspaden 6 en 20 zoals aangeduid op de tot dit besluit behorende kaart (bijlage 1) worden onttrokken aan het openbaar (fiets)verkeer. </text:p>
            <text:p text:style-name="al"/>
            <text:p text:style-name="al">
            <text:span text:style-name="nadrukvet">Zienswijzen</text:span>
          </text:p>
            <text:p text:style-name="al">Belanghebbenden die het niet eens zijn met dit ontwerpbesluit hebben de mogelijkheid om een zienswijze in te dienen. De termijn voor het indienen van een zienswijze is zes weken na de datum van publicatie van dit besluit in het gemeenteblad. Naast de digitale terinzagelegging kunt u de stukken ook fysiek inzien in het gemeentehuis in Diever. Hiervoor dient u vooraf een afspraak te maken. U kunt hiervoor contact opnemen met de gemeente.</text:p>
            <text:p text:style-name="al"/>
            <text:p text:style-name="al">Het ontwerpbesluit en de daarbij horende stukken liggen gedurende deze termijn ter inzage. Het gaat om de volgende stukken:</text:p>
            <text:p text:style-name="al"/>
            <text:p text:style-name="al">• Ontwerpbesluit</text:p>
            <text:p text:style-name="al">• Bijlage 1 Kaart fietspaden Drents-Friese Wold</text:p>
            <text:p text:style-name="al">• Bijlage 2 Raadsbesluit en stukken</text:p>
            <text:p text:style-name="al">• Bijlage 3 Getekend raadsbesluit</text:p>
            <text:p text:style-name="al"/>
            <text:p text:style-name="al">Een zienswijze kan zowel schriftelijk als mondeling worden ingediend. Voor het indienen van een mondelinge zienswijze kunt u contact opnemen met de gemeente.</text:p>
            <text:p text:style-name="al"/>
            <text:p text:style-name="al">Vermeld in uw zienswijze in elk geval:</text:p>
            <text:p text:style-name="al">• Uw naam, adres en bij voorkeur uw telefoonnummer;</text:p>
            <text:p text:style-name="al">• De datum waarop u het bezwaar indient;</text:p>
            <text:p text:style-name="al">• Het besluit waartegen u bezwaar maakt;</text:p>
            <text:p text:style-name="al">• de reden(en) van uw zienswijze.</text:p>
            <text:p text:style-name="al"/>
            <text:p text:style-name="al">Stuur uw schriftelijke zienswijze naar:</text:p>
            <text:p text:style-name="al"/>
            <text:p text:style-name="al">Het college van burgemeester en wethouders</text:p>
            <text:p text:style-name="al">Postbus 50</text:p>
            <text:p text:style-name="al">7970 AB Havelte</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9541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1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1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esterveld</meta:user-defined>
    <meta:user-defined meta:name="OVERHEID.Informatietype/DC.type">officiële publicatie</meta:user-defined>
    <meta:user-defined meta:name="OVERHEIDop.Rubriek/DC.type">ander besluit van algemene strekking</meta:user-defined>
    <meta:user-defined meta:name="OVERHEID.Gemeente/DCTERMS.publisher">Westerveld</meta:user-defined>
    <meta:user-defined meta:name="OVERHEID.Gemeente/OVERHEID.authority">Westerveld</meta:user-defined>
    <meta:user-defined meta:name="OVERHEID.TaxonomieBeleidsagendaDecentraal/OVERHEID.category">Verkeer | Organisatie en beleid</meta:user-defined>
    <meta:user-defined meta:name="DC.source">artikel 9 van de Wegenwet]|[1.0:c:BWBR0001948&amp;artikel=9&amp;g=2024-01-01</meta:user-defined>
    <meta:user-defined meta:name="DC.source">artikel 11 van de Wegenwet]|[1.0:c:BWBR0001948&amp;artikel=11&amp;g=2024-01-01</meta:user-defined>
    <meta:user-defined meta:name="DC.source">afdeling 3.4 van de Algemene wet bestuursrecht]|[1.0:c:BWBR0005537&amp;afdeling=3.4&amp;g=2026-08-15</meta:user-defined>
    <meta:user-defined meta:name="DCTERMS.alternative">ontwerpbesluit ontrekking fietspaden Drents-Friese Wold aan de openbaarheid</meta:user-defined>
    <dc:language>nl</dc:language>
    <meta:user-defined meta:name="OVERHEIDop.locatietype/OVERHEIDop.gebiedsmarkering">Gemeente</meta:user-defined>
    <meta:user-defined meta:name="DC.title">Ontwerpbesluit: Onttrekking fietspaden Drents-Friese Wold aan de openbaarheid</meta:user-defined>
    <meta:user-defined meta:name="OVERHEIDop.datumEindeReactietermijn">2026-10-03</meta:user-defined>
    <meta:user-defined meta:name="OVERHEIDop.TilID/OVERHEIDop.terinzageleggingOP">til-2026-33080</meta:user-defined>
    <meta:user-defined meta:name="DCTERMS.W3CDTF/DCTERMS.available">2026-08-21</meta:user-defined>
    <meta:user-defined meta:name="OVERHEIDop.externeBijlage">bijlage 1 kaart|exb-2026-29543</meta:user-defined>
    <meta:user-defined meta:name="DCTERMS.W3CDTF/OVERHEIDop.jaargang">2026</meta:user-defined>
    <meta:user-defined meta:name="OVERHEIDop.publicationIssue">395411</meta:user-defined>
    <meta:user-defined meta:name="OVERHEIDop.GmbID/DC.identifier">gmb-2026-395411</meta:user-defined>
    <meta:user-defined meta:name="OVERHEIDop.versieInformatie"/>
  </office:meta>
</office:document-meta>
</file>