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ohannes Verhulststraat 143A 1071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diverse doorbraken in de dragende tussenmuur op de begane grond en eerste verdieping van het benedenhuis met behoud van bestemming tot één woning</text:p>
            <text:p text:style-name="common-al">Besluit: verleend</text:p>
            <text:p text:style-name="common-al">Besluit verzonden op: 19-08-2026</text:p>
            <text:p text:style-name="common-al">Zaakadres: Johannes Verhulststraat 143A 1071NB Amsterdam</text:p>
            <text:p text:style-name="common-al">Zaaknummer: Z2026-027019</text:p>
            <text:p text:style-name="common-al">DSO-nummer: 20260618019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701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4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19</meta:user-defined>
    <meta:user-defined meta:name="DCTERMS.abstract">maken van diverse doorbraken in de dragende tussenmuur op de begane grond en eerste verdieping van het benedenhuis met behoud van bestemming daarv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ohannes Verhulststraat 143A 1071NB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10</meta:user-defined>
    <meta:user-defined meta:name="OVERHEIDop.GmbID/DC.identifier">gmb-2026-395410</meta:user-defined>
    <meta:user-defined meta:name="OVERHEIDop.versieInformatie"/>
  </office:meta>
</office:document-meta>
</file>