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Sluiskade ZZ 17 7676AP Westerhaar-Vriezenveensewijk, Sluiskade ZZ 17a 7676AP Westerhaar-Vriezenveensewijk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16457</text:p>
            <text:p text:style-name="common-al">
            <text:span text:style-name="nadrukvet">Verzonden: </text:span>05-10-2025</text:p>
            <text:p text:style-name="common-al">
            <text:span text:style-name="nadrukvet">Waar:</text:span> Sluiskade ZZ 17 7676AP Westerhaar-Vriezenveensewijk, Sluiskade ZZ 17a 7676AP Westerhaar-Vriezenveensewijk</text:p>
            <text:p text:style-name="common-al">
            <text:span text:style-name="nadrukvet">Projectomschrijving:</text:span> ODT publicatie - De melding heeft betrekking op de activiteit(en):Anders dan in een oppervlaktewaterlichaam opslaan, zeven, mechanisch ontwateren of samenvoegen van zonder bewerking herbruikbare grond of baggerspecie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40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1540</meta:user-defined>
    <meta:user-defined meta:name="DCTERMS.abstract">opslaan grond- of baggerspecie Schmidt carwash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Sluiskade ZZ 17 7676AP Westerhaar-Vriezenveensewijk, Sluiskade ZZ 17a 7676AP Westerhaar-Vriezenveensewijk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04</meta:user-defined>
    <meta:user-defined meta:name="OVERHEIDop.GmbID/DC.identifier">gmb-2026-395404</meta:user-defined>
    <meta:user-defined meta:name="OVERHEIDop.versieInformatie"/>
  </office:meta>
</office:document-meta>
</file>