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776970635ie5bfa357-971f-4b80-a70c-debf4323511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wijzigen kenteken gehandicaptenparkeerplaats, Paramaribostraat 9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elet op: </text:span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6">
              <text:list-item text:style-override="id1-3-2-2-1-6-1">
                <text:number>•</text:number>
                <text:p text:style-name="al">ter hoogte van perceel Paramaribostraat 9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zoals vermeld in de aanvraag en het door het stadsdeel c.q. stadsgebied uitgegeven toekenningsbesluit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naar het nieuwe kenteken zoals vermeld in de aanvraag en het door het stadsdeel c.q. stadsgebied uitgegeven toekenningsbesluit, de bestaande gehandicaptenparkeerplaats ter hoogte van perceel Paramaribostraat 9 (parkeervaknummer 118727485831) uitsluitend te bestemmen voor het door vergunninghouder in gebruik zijnde motorvoertuig met op het onderbord het kenteken van het voertuig dat in gebruik is bij/ten behoeve van de aanvrager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49.3mm" svg:height="118.10000000000001mm"><draw:image xlink:href="Pictures/Afbeelding776970635ie5bfa357-971f-4b80-a70c-debf4323511d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40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0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wijzigen kenteken gehandicaptenparkeerplaats, Paramaribostraat 9 - Paramaribostraat 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ijzigen kenteken gehandicaptenparkeerplaats, Paramaribostraat 9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wijzigen kenteken gehandicaptenparkeerplaats, Paramaribostraat 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03</meta:user-defined>
    <meta:user-defined meta:name="OVERHEIDop.GmbID/DC.identifier">gmb-2026-395403</meta:user-defined>
    <meta:user-defined meta:name="OVERHEIDop.versieInformatie"/>
  </office:meta>
</office:document-meta>
</file>