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nierslaan 9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1088 voor het realiseren van een dakkapel in het voor- en achterdakvlak van de woning op locatie Tenierslaan 9 in Naar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54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088</meta:user-defined>
    <meta:user-defined meta:name="DCTERMS.abstract">Betreft: Besluit op locatie Tenierslaan 9 in Naarden</meta:user-defined>
    <dc:language>nl</dc:language>
    <meta:user-defined meta:name="DC.title">Verleende omgevingsvergunning Tenierslaan 9 in Naarden</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42</meta:user-defined>
    <meta:user-defined meta:name="OVERHEIDop.publicationIssue">395402</meta:user-defined>
    <meta:user-defined meta:name="OVERHEIDop.GmbID/DC.identifier">gmb-2026-395402</meta:user-defined>
    <meta:user-defined meta:name="OVERHEIDop.versieInformatie"/>
  </office:meta>
</office:document-meta>
</file>