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richten van herstelwerkzaamheden aan een dakspant op de locatie Nieuwkerksplein 90 te Dordrecht zaaknummer 900370047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richten van herstelwerkzaamheden aan een dakspant op de locatie Nieuwkerksplein 90-10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1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54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richten van herstelwerkzaamheden aan een dakspant op de locatie Nieuwkerksplein 90 te Dordrecht zaaknummer 9003700478</meta:user-defined>
    <meta:user-defined meta:name="DCTERMS.W3CDTF/DCTERMS.available">2026-08-21</meta:user-defined>
    <meta:user-defined meta:name="DCTERMS.W3CDTF/OVERHEIDop.jaargang">2026</meta:user-defined>
    <meta:user-defined meta:name="OVERHEIDop.publicationIssue">395400</meta:user-defined>
    <meta:user-defined meta:name="OVERHEIDop.GmbID/DC.identifier">gmb-2026-395400</meta:user-defined>
    <meta:user-defined meta:name="OVERHEIDop.versieInformatie"/>
  </office:meta>
</office:document-meta>
</file>