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vervangen van de houten kozijnen aan Ginnekenstraat 126 4811J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De gemeente Breda heeft op 19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02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539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9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029</meta:user-defined>
    <meta:user-defined meta:name="DCTERMS.abstract">het vervangen van de houten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van de beslistermijn voor het vervangen van de houten kozijnen aan Ginnekenstraat 126 4811JK Bred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96</meta:user-defined>
    <meta:user-defined meta:name="OVERHEIDop.GmbID/DC.identifier">gmb-2026-395396</meta:user-defined>
    <meta:user-defined meta:name="OVERHEIDop.versieInformatie"/>
  </office:meta>
</office:document-meta>
</file>