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h.v. Amsteldijk Zuid 7 te Uithoorn - Dijkverbetering Amsteldijk-West / molengo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50</text:p>
            <text:p text:style-name="common-al">Soort aanvraag: omgevingsvergunning</text:p>
            <text:p text:style-name="common-al">Ontvangstdatum: 18 augustus 2026</text:p>
            <text:p text:style-name="common-al">Omschrijving: Dijkverbetering Amsteldijk-West / molengoot</text:p>
            <text:p text:style-name="common-al">Locatie: T.h.v. Amsteldijk Zuid 7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53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50</meta:user-defined>
    <meta:user-defined meta:name="DCTERMS.abstract">Aanvraag omgevingsvergunning T.h.v. Amsteldijk Zuid 7 te Uithoorn - Dijkverbetering Amsteldijk-West / molengoot</meta:user-defined>
    <dc:language>nl</dc:language>
    <meta:user-defined meta:name="OVERHEIDop.locatietype/OVERHEIDop.gebiedsmarkering">Vlak</meta:user-defined>
    <meta:user-defined meta:name="DC.title">Aanvraag omgevingsvergunning T.h.v. Amsteldijk Zuid 7 te Uithoorn - Dijkverbetering Amsteldijk-West / molengoot</meta:user-defined>
    <meta:user-defined meta:name="DCTERMS.W3CDTF/DCTERMS.available">2026-08-21</meta:user-defined>
    <meta:user-defined meta:name="DCTERMS.W3CDTF/OVERHEIDop.jaargang">2026</meta:user-defined>
    <meta:user-defined meta:name="OVERHEIDop.publicationIssue">395395</meta:user-defined>
    <meta:user-defined meta:name="OVERHEIDop.GmbID/DC.identifier">gmb-2026-395395</meta:user-defined>
    <meta:user-defined meta:name="OVERHEIDop.versieInformatie"/>
  </office:meta>
</office:document-meta>
</file>