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Beeklaan 1 7676BC Westerhaar-Vriezenveensewijk, indoor rommelmarkt Kulturhus ''De Klaampe'' op 24-10-2026 van 09.00 t/m 14.00 uur, ontvangen op 17-08-2026, zaaknummer TR-Z2026-0017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Beeklaan 1 7676BC Westerhaar-Vriezenveensewijk</text:p>
            <text:p text:style-name="common-al">
            <text:span text:style-name="nadrukvet">Wat:</text:span> indoor rommelmarkt </text:p>
            <text:p text:style-name="common-al">
            <text:span text:style-name="nadrukvet">Wanneer:</text:span> op 24-10-2026 van 09.00 tot 14.00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3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TR-Z2026-001776</meta:user-defined>
    <meta:user-defined meta:name="DCTERMS.abstract">indoor rommelmarkt Kulturhus ''De Klaampe'' op 24-10-2026 van 09.00 t/m 14.00 uur</meta:user-defined>
    <dc:language>nl</dc:language>
    <meta:user-defined meta:name="OVERHEIDop.locatietype/OVERHEIDop.gebiedsmarkering">Punt</meta:user-defined>
    <meta:user-defined meta:name="DC.title">Gemeente Twenterand - Ingekomen aanvraag Beeklaan 1 7676BC Westerhaar-Vriezenveensewijk, indoor rommelmarkt Kulturhus ''De Klaampe'' op 24-10-2026 van 09.00 t/m 14.00 uur, ontvangen op 17-08-2026, zaaknummer TR-Z2026-001776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393</meta:user-defined>
    <meta:user-defined meta:name="OVERHEIDop.GmbID/DC.identifier">gmb-2026-395393</meta:user-defined>
    <meta:user-defined meta:name="OVERHEIDop.versieInformatie"/>
  </office:meta>
</office:document-meta>
</file>