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oofdstraat 39, 6598AB Heijen - </text:span>het realiseren van een terras (Z2026-00000995, ontvangstdatum 15 juli 2026)</text:p>
            <text:p text:style-name="common-al">De aanvraag betreft de activiteit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9539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9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9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nne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995</meta:user-defined>
    <meta:user-defined meta:name="DCTERMS.abstract">Betreft: aanvraag Omgevingsvergunning - Hoofdstraat 39, 6598AB Heij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Omgevingsvergunn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92</meta:user-defined>
    <meta:user-defined meta:name="OVERHEIDop.GmbID/DC.identifier">gmb-2026-395392</meta:user-defined>
    <meta:user-defined meta:name="OVERHEIDop.versieInformatie"/>
  </office:meta>
</office:document-meta>
</file>