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: verzoek  om tijdelijke verhuur van de woning i.h.k.v. Leegstandwet, Weldam 3 5655JG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 Adressering en gebruik, Vergunning i.h.k.v. leegstandwet is ingediend. </text:p>
            <text:p text:style-name="common-al"> Zaaknummer: EHV-ZP2026-007965 </text:p>
            <text:p text:style-name="common-al"> Omschrijving: verzoek  om tijdelijke verhuur van de woning i.h.k.v. Leegstandwet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Weldam 3 5655JG Eindhoven</text:p>
              </text:list-item>
            </text:list>
            <text:p text:style-name="common-al"> Datum ontvangst: 18-08-2026 </text:p>
            <text:p text:style-name="last-al">De ingekomen aanvraag is uitsluitend ter kennisgeving en ligt niet ter inzage. Hiertegen staat nog geen bezwaarmogelijkheid op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539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9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9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965</meta:user-defined>
    <meta:user-defined meta:name="DCTERMS.abstract">verzoek  om tijdelijke verhuur van de woning i.h.k.v. Leegstandwet</meta:user-defined>
    <dc:language>nl</dc:language>
    <meta:user-defined meta:name="OVERHEIDop.locatietype/OVERHEIDop.gebiedsmarkering">Punt</meta:user-defined>
    <meta:user-defined meta:name="DC.title">Ingekomen aanvraag: verzoek  om tijdelijke verhuur van de woning i.h.k.v. Leegstandwet, Weldam 3 5655JG Eindhov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390</meta:user-defined>
    <meta:user-defined meta:name="OVERHEIDop.GmbID/DC.identifier">gmb-2026-395390</meta:user-defined>
    <meta:user-defined meta:name="OVERHEIDop.versieInformatie"/>
  </office:meta>
</office:document-meta>
</file>