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oezemdwarsstraat 1 3034EP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0-07-2026</text:span> een aanvraag voor een omgevingsvergunning, met kenmerk <text:span text:style-name="nadrukvet">Z2026-009567</text:span>/<text:span text:style-name="nadrukvet">2026071001807</text:span>, heeft ontvangen voor de Sloopactiviteit o.g.v. omgevingsplan. <text:span text:style-name="nadrukcur">(Grondslag: Omgevingswet, artikel 5.1)</text:span></text:p>
            <text:p text:style-name="common-al">De aanvraag betreft sloopactiviteiten bij de Othman moskee op de locatie Boezemdwarsstraat 1 3034EP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538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9567</meta:user-defined>
    <meta:user-defined meta:name="DCTERMS.abstract">1825 Moskee Othma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oezemdwarsstraat 1 3034EP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85</meta:user-defined>
    <meta:user-defined meta:name="OVERHEIDop.GmbID/DC.identifier">gmb-2026-395385</meta:user-defined>
    <meta:user-defined meta:name="OVERHEIDop.versieInformatie"/>
  </office:meta>
</office:document-meta>
</file>