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dakkapel op het voordakvlak aan Paddestoelweg 154, 2403 HD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9-08-2026</text:span>  een omgevingsvergunning verleend. De gemeente geeft hiermee toestemming voor het plaatsen van een dakkapel op het voordakvlak aan Paddestoelweg 154, 2403 HD Alphen aan den Rijn, geregistreerd onder nr. 04843947008.</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53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47008</meta:user-defined>
    <meta:user-defined meta:name="DCTERMS.abstract">Verleende vergunning voor het plaatsen van een dakkapel op het voordakvlak aan Paddestoelweg 154, 2403 HD Alphen aan den Rijn</meta:user-defined>
    <dc:language>nl</dc:language>
    <meta:user-defined meta:name="DC.title">Verleende vergunning voor het plaatsen van een dakkapel op het voordakvlak aan Paddestoelweg 154, 2403 HD Alphen aan den Rijn</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41</meta:user-defined>
    <meta:user-defined meta:name="OVERHEIDop.publicationIssue">395384</meta:user-defined>
    <meta:user-defined meta:name="OVERHEIDop.GmbID/DC.identifier">gmb-2026-395384</meta:user-defined>
    <meta:user-defined meta:name="OVERHEIDop.versieInformatie"/>
  </office:meta>
</office:document-meta>
</file>