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70-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70-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70-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7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7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7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7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7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8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8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8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Gemeente Middelburg - Eindverslag inspraakprocedure herinrichting Buitenhovelaan en omgeving</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Zaaknummer 1100889</text:p>
            <text:p text:style-name="al"/>
            <text:p text:style-name="al">
            <text:span text:style-name="nadrukvet">Aanleiding en uitgangspunten</text:span>
          </text:p>
            <text:p text:style-name="al">De Buitenhovelaan en omgeving is aangelegd in de jaren ’70 en na ruim vijftig jaar is het openbaar gebied toe aan een opknapbeurt. Dit biedt ons de mogelijkheid om de leefomgeving klimaatbestendiger en duurzamer in te richten, met aandacht voor verantwoord gebruik van grondstoffen en materialen.</text:p>
            <text:p text:style-name="al">
            <text:span text:style-name="nadrukcur">Duurzaamheid</text:span>
          </text:p>
            <text:p text:style-name="al">Binnen het project streven wij naar een zo duurzaam mogelijk gebruik van grondstoffen en materialen.</text:p>
            <text:p text:style-name="al">Daarom zal de bestaande verharding in de wijk voor een deel worden hergebruikt en voor een deel worden vervangen door nieuwe materialen. Verharding die niet opnieuw kan worden gebruikt, zal worden afgevoerd en ergens anders als nieuwe grondstof worden toegepast.</text:p>
            <text:p text:style-name="al">
            <text:span text:style-name="nadrukcur">Klimaat</text:span>
          </text:p>
            <text:p text:style-name="al">De afgelopen zomers laten zien dat het klimaat verandert: hogere temperaturen, droogte en extreme neerslag komen steeds vaker voor. Om hierop voorbereid te zijn, richten we het gebied klimaatbestendig in. Om de wijk klimaatbestendiger te maken, komt er meer groen en minder verharding, wordt de riolering vergroot om eventuele wateroverlast door extreme neerslag in de toekomst te beperken en zullen de straten zo worden aangelegd dat regenwater bij een hoosbui naar het oppervlaktewater kan stromen om (water)schade aan woningen te voorkomen.</text:p>
            <text:p text:style-name="al"/>
            <text:p text:style-name="al">
            <text:span text:style-name="nadrukvet">Participatie</text:span>
          </text:p>
            <text:p text:style-name="al">Voorafgaand aan de start van dit project zijn de bewoners van de Buitenhovelaan en omgeving geïnformeerd door middel van een bewonersbrief en via de pers. Zij zijn gevraagd hun vragen, wensen of aandachtspunten te delen via het participatieplatform Doemee.Middelburgers.nl. Op basis van deze reacties is een schetsontwerp gemaakt en gepresenteerd aan de omwonenden, waarbij opnieuw om feedback is gevraagd. Met deze input is het ontwerp verder uitgewerkt. Dit ontwerp is als voorlopig ontwerp in de inspraak gebracht.</text:p>
            <text:p text:style-name="al"/>
            <text:p text:style-name="al">
            <text:span text:style-name="nadrukvet">Voorlopig ontwerp</text:span>
          </text:p>
            <text:p text:style-name="al">Het voorlopig ontwerp toont hoe de omgeving eruit komt te zien na de herinrichting. De belangrijkste veranderingen ten opzichte van de huidige situatie worden hieronder beschreven.</text:p>
            <text:p text:style-name="al">
            <text:span text:style-name="nadrukcur">Bestrating</text:span>
          </text:p>
            <text:p text:style-name="al">De bestaande asfaltverharding wordt vervangen door gebakken straatstenen.</text:p>
            <text:p text:style-name="al">
            <text:span text:style-name="nadrukcur">Parkeerplaatsen</text:span>
          </text:p>
            <text:p text:style-name="al">Het aantal te realiseren parkeerplaatsen is gebaseerd op de huidige parkeerdruk, vermeerderd met 10%. Dit aantal is voldoende voor bewoners en bezoekers. De parkeerplaatsen worden uitgevoerd in waterpasserende verharding.</text:p>
            <text:p text:style-name="al">
            <text:span text:style-name="nadrukcur">Riolering</text:span>
          </text:p>
            <text:p text:style-name="al">Om grondwateroverlast te verminderen, wordt het bestaande rioolstelsel vervangen door een gescheiden riolering. Regenwater van verharde oppervlakken wordt waar mogelijk tijdelijk opgevangen in het groen. Het regenwater van de straten en de daken wordt bij voorkeur oppervlakkig (via de straat) afgevoerd. Als dat niet mogelijk is, dan gebeurt de afvoer via een ondergronds regenwaterriool naar het oppervlaktewater.</text:p>
            <text:p text:style-name="al">
            <text:span text:style-name="nadrukcur">Verkeersveiligheid</text:span>
          </text:p>
            <text:p text:style-name="al">De nieuwe inrichting zorgt voor een lagere snelheid van het autoverkeer.</text:p>
            <text:p text:style-name="al"/>
            <text:p text:style-name="al">
            <text:span text:style-name="nadrukvet">Inspraak</text:span>
          </text:p>
            <text:p text:style-name="al">Volgens artikel 7, derde lid, onder d, van de Participatie- en inspraakverordening Middelburg wordt inspraak verleend over de inrichting of herinrichting van wegen, straten of pleinen. Daarom is de herinrichting van de Buitenhovelaan in de inspraak gebracht. De inspraak is bekendgemaakt in <text:a xlink:href="https://zoek.officielebekendmakingen.nl/gmb-2026-133573.html" xlink:type="simple">Gemeenteblad 2026, 133573 van 25 maart 2026</text:a>.</text:p>
            <text:p text:style-name="al">Inspraak was mogelijk gedurende zes weken: van woensdag 25 maart tot en met dinsdag 5 mei 2026. Tijdens deze periode heeft het ontwerp ter inzage gelegen in zowel het stadskantoor als digitaal in het Gemeenteblad en op <text:a xlink:href="https://middelburgontmoet.nl/buitenhovelaan" xlink:type="simple">middelburgontmoet.nl/buitenhovelaan</text:a>. Ingezetenen en belanghebbenden konden in deze periode mondeling of schriftelijk hun zienswijze indienen over het voorlopig ontwerp.</text:p>
            <text:p text:style-name="al"/>
            <text:p text:style-name="al">
            <text:span text:style-name="nadrukvet">Zienswijzen</text:span>
          </text:p>
            <text:p text:style-name="al">Tijdens de inspraakperiode zijn zeven zienswijzen ontvangen. Hieronder volgt een overzicht van de zienswijzen en onze reactie daarop.</text:p>
            <text:p text:style-name="al"/>
            <text:p text:style-name="al">
            <text:span text:style-name="nadrukvet">Zienswijze 1</text:span>
          </text:p>
            <text:p text:style-name="al">Voor ons huis komt een voetpad. Kan er een verlaagde drempel komen voor onze opritten in het trottoir?</text:p>
            <text:p text:style-name="al">
            <text:span text:style-name="nadrukvet">Reactie college van burgemeester en wethouders</text:span>
          </text:p>
            <text:p text:style-name="al">In het ontwerp is rekening gehouden met de inritten voor de huisnummers 185-189, zodat het mogelijk blijft om te parkeren op eigen terrein.</text:p>
            <text:p text:style-name="al">
            <text:span text:style-name="nadrukvet">Aanpassingen in het ontwerp</text:span>
          </text:p>
            <text:p text:style-name="al">Geen aanpassingen in het ontwerp.</text:p>
            <text:p text:style-name="al"/>
            <text:p text:style-name="al">
            <text:span text:style-name="nadrukvet">Zienswijze 2</text:span>
          </text:p>
            <text:p text:style-name="al">In hoeveel fasen gaat de herinrichting worden uitgevoerd? Of gaat alles in één keer eruit? En wat heeft dit voor impact op parkeren?</text:p>
            <text:p text:style-name="al">
            <text:span text:style-name="nadrukvet">Reactie college van burgemeester en wethouders</text:span>
          </text:p>
            <text:p text:style-name="al">De werkzaamheden worden gefaseerd uitgevoerd. Het aantal fasen wordt in overleg met de aannemer bepaald, maar het worden er waarschijnlijk minimaal drie. Hierbij wordt rekening gehouden met het zoveel mogelijk behouden van parkeergelegenheid voor bewoners.</text:p>
            <text:p text:style-name="al">
            <text:span text:style-name="nadrukvet">Aanpassingen in het ontwerp</text:span>
          </text:p>
            <text:p text:style-name="al">Geen aanpassingen in het ontwerp.</text:p>
            <text:p text:style-name="al"/>
            <text:p text:style-name="al">
            <text:span text:style-name="nadrukvet">Zienswijze 3</text:span>
          </text:p>
            <text:p text:style-name="al">Het aantal parkeerplaatsen neemt niet toe met 10% en er wordt haaks geparkeerd aan de garagezijde.</text:p>
            <text:p text:style-name="al">
            <text:span text:style-name="nadrukvet">Reactie college van burgemeester en wethouders</text:span>
          </text:p>
            <text:p text:style-name="al">Momenteel zijn er 107 parkeerplaatsen in de hele Buitenhovelaan. Dat worden er 118. De uitbreiding van het aantal parkeervakken vindt plaats op het gedeelte vanaf huisnummer 265 tot aan de Roozenburglaan, wat valt binnen het nieuwe projectgebied ‘Hart van Dauwendaele’.</text:p>
            <text:p text:style-name="al">Momenteel is aan de garagezijde haaksparkeren toegestaan in de vakken, maar er wordt ook langsgeparkeerd op de rijbaan. In de nieuwe situatie komen er meer haakse parkeervakken en minder langsparkeerplaatsen.</text:p>
            <text:p text:style-name="al">
            <text:span text:style-name="nadrukvet">Aanpassingen in het ontwerp</text:span>
          </text:p>
            <text:p text:style-name="al">Geen aanpassingen in het ontwerp.</text:p>
            <text:p text:style-name="al"/>
            <text:p text:style-name="al">
            <text:span text:style-name="nadrukvet">Zienswijze 4</text:span>
          </text:p>
            <text:list text:style-name="id1-3-2-2-1-56">
              <text:list-item text:style-override="id1-3-2-2-1-56-1">
                <text:number>a.</text:number>
                <text:p text:style-name="al">Kunnen de parkeervakken aan de zijde van de woningen komen om elektrische auto’s te kunnen opladen met eigen zonnepanelen?</text:p>
              </text:list-item>
              <text:list-item text:style-override="id1-3-2-2-1-56-2">
                <text:number>b.</text:number>
                <text:p text:style-name="al">En kunnen er meer laadpunten komen voor elektrische auto’s?</text:p>
              </text:list-item>
            </text:list>
            <text:p text:style-name="al">
            <text:span text:style-name="nadrukvet">Reactie college van burgemeester en wethouders</text:span>
          </text:p>
            <text:list text:style-name="id1-3-2-2-1-58">
              <text:list-item text:style-override="id1-3-2-2-1-58-1">
                <text:number>a.</text:number>
                <text:p text:style-name="al">Als we parkeervakken zouden maken aan de woningzijde, dan zouden dat er zes minder worden omdat voor opritten van woningen geen parkeerplaats kan worden aangelegd. Door de hoge parkeerdruk is dit geen optie.</text:p>
              </text:list-item>
              <text:list-item text:style-override="id1-3-2-2-1-58-2">
                <text:number>b.</text:number>
                <text:p text:style-name="al">Momenteel staan er in de buurt van de Buitenhovelaan twee laadpalen: één aan het begin van de straat, en één ter hoogte van Vromoldsland 23. Afhankelijk van het gebruik van die laadpalen wordt bepaald of er laadpalen bijgeplaatst worden.</text:p>
                <text:p text:style-name="al">Als we parkeervakken zouden maken aan de woningzijde, dan zouden dat er zes minder worden omdat voor opritten van woningen geen parkeerplaats kan worden aangelegd. Door de hoge parkeerdruk is dit geen optie.</text:p>
              </text:list-item>
            </text:list>
            <text:p text:style-name="al">
            <text:span text:style-name="nadrukvet">Aanpassingen in het ontwerp</text:span>
          </text:p>
            <text:p text:style-name="al">Geen aanpassingen in het ontwerp.</text:p>
            <text:p text:style-name="al"/>
            <text:p text:style-name="al">
            <text:span text:style-name="nadrukvet">Zienswijze 5</text:span>
          </text:p>
            <text:list text:style-name="id1-3-2-2-1-63">
              <text:list-item text:style-override="id1-3-2-2-1-63-1">
                <text:number>a.</text:number>
                <text:p text:style-name="al">Kan een snelheidsremmende maatregel worden aangebracht voor Buitenhovelaan 309-329?</text:p>
              </text:list-item>
              <text:list-item text:style-override="id1-3-2-2-1-63-2">
                <text:number>b.</text:number>
                <text:p text:style-name="al">Kan de situatie aan Buitenhovelaan 237 worden aangepast naar één van de twee aangeboden oplossingen?</text:p>
                <text:p text:style-name="al">Optie 1: Het fietspad vanaf de Overloper tussen Buitenhovelaan 237 en 265 met een bocht naar links doortrekken tot aan de doorgaande route op de Buitenhovelaan, met een duidelijke aansluiting op de Buitenhovelaan met visueel onderscheid tussen fietspad en rijbaan. De weg richting Buitenhovelaan 237 in verhoogde bestrating uitvoeren.</text:p>
                <text:p text:style-name="al">Optie 2: Het fietspad vanaf de Overloper tussen Buitenhovelaan 237 en 265 met een bocht naar links doortrekken tot aan de doorgaande route op de Buitenhovelaan. Trek de groenstrook voor de woningen door tussen het fietspad en de drie garages naast Buitenhovelaan 237 om te voorkomen dat auto’s over het fietspad gaan rijden. Hierdoor sluit het fietspad van de overloper beter aan op de Buitenhovelaan wat de verkeersveiligheid van de fietsers verbetert.</text:p>
                <text:p text:style-name="al">Voor de ontsluiting van de drie garages moet dan de rijbaan voorlangs de woningen verlengd worden vanaf Buitenhovelaan 233 tot en met 237. Daarbij ontstaat ook de mogelijkheid om 3 extra haakse parkeervakken te maken.</text:p>
              </text:list-item>
            </text:list>
            <text:p text:style-name="al">
            <text:span text:style-name="nadrukvet">Reactie college van burgemeester en wethouders</text:span>
          </text:p>
            <text:list text:style-name="id1-3-2-2-1-65">
              <text:list-item text:style-override="id1-3-2-2-1-65-1">
                <text:number>a.</text:number>
                <text:p text:style-name="al">Buitenhovelaan 309-329 ligt binnen het nieuwe project ‘Hart van Dauwendaele’. De wens om daar een snelheidsremmer aan te brengen zal in dat project worden meegenomen.</text:p>
              </text:list-item>
              <text:list-item text:style-override="id1-3-2-2-1-65-2">
                <text:number>b.</text:number>
                <text:p text:style-name="al">Optie 2 vinden wij een goed voorstel, omdat hiermee de verkeersveiligheid voor fietsers en voetgangers wordt verbeterd. Wij nemen dit voorstel daarom over in het ontwerp.</text:p>
              </text:list-item>
            </text:list>
            <text:p text:style-name="al">
            <text:span text:style-name="nadrukvet">Aanpassingen in het ontwerp</text:span>
          </text:p>
            <text:list text:style-name="id1-3-2-2-1-67">
              <text:list-item text:style-override="id1-3-2-2-1-67-1">
                <text:number>1.</text:number>
                <text:p text:style-name="al">Het fietspad vanaf de Overloper tussen Buitenhovelaan 237 en 265 wordt met een bocht naar links doorgetrokken tot aan de doorgaande route op de Buitenhovelaan.</text:p>
              </text:list-item>
              <text:list-item text:style-override="id1-3-2-2-1-67-2">
                <text:number>2.</text:number>
                <text:p text:style-name="al">De groenstrook voor de woningen wordt doorgetrokken tussen het fietspad en de drie garages naast Buitenhovelaan 237.</text:p>
              </text:list-item>
              <text:list-item text:style-override="id1-3-2-2-1-67-3">
                <text:number>3.</text:number>
                <text:p text:style-name="al">De rijbaan voorlangs de woningen wordt verlengd vanaf Buitenhovelaan 233 tot en met 237, en er komen 3 haakse parkeervakken bij.</text:p>
              </text:list-item>
            </text:list>
            <text:p text:style-name="al"/>
            <text:p text:style-name="al">
            <text:span text:style-name="nadrukvet">Zienswijze 6</text:span>
          </text:p>
            <text:list text:style-name="id1-3-2-2-1-70">
              <text:list-item text:style-override="id1-3-2-2-1-70-1">
                <text:number>a.</text:number>
                <text:p text:style-name="al">In het ontwerp worden “bestaande bomen” ingetekend. Het werkelijke aantal is kleiner omdat vele van die bomen in de loop van de tijd gerooid zijn, sommige bomen al in 1996.</text:p>
              </text:list-item>
              <text:list-item text:style-override="id1-3-2-2-1-70-2">
                <text:number>b.</text:number>
                <text:p text:style-name="al">Dicht bij de Buitenhove zitten in het voetpad dat loopt langs o.a. de huisnummers 201 en 205 een tweetal bochten van 90 graden. Ik verwacht dat o.a. fietsers, brommers en wandelaars de kortste weg zullen kiezen, m.a.w. de bocht(en) gaan afsnijden.</text:p>
              </text:list-item>
              <text:list-item text:style-override="id1-3-2-2-1-70-3">
                <text:number>c.</text:number>
                <text:p text:style-name="al">Door het “verlengen” van genoemde voetpaden wordt mijns inziens een vrijwel rechte lijn gecreëerd van genoemde voetpaden van De Overloper tot de Buitenhove. Ik vrees dat dit leidt tot meer verkeer (met name fietsers en brommers) op die beide voetpaden.</text:p>
              </text:list-item>
              <text:list-item text:style-override="id1-3-2-2-1-70-4">
                <text:number>d.</text:number>
                <text:p text:style-name="al">In de stukken noemt u werkzaamheden van Stedin en Evides. Ik neem aan dat ook Delta Fiber, KPN en anderen hun kabels/leidingen zullen (moeten) aanpassen?</text:p>
              </text:list-item>
              <text:list-item text:style-override="id1-3-2-2-1-70-5">
                <text:number>e.</text:number>
                <text:p text:style-name="al">Ik maak mij zorgen over de “parkeerdruk”. In de huidige situatie wordt regelmatig geparkeerd op beide zijden van de weg, zowel aan de westkant (De Overloper) als de oostkant (kant Buitenhove). Dit is alleen maar toegenomen nadat recent parkeerplaatsen tijdelijk buiten gebruik waren voor werkzaamheden aan de beplanting in de middenberm. Dat parkeren op de weg leidt heel regelmatig tot slalom rijden</text:p>
              </text:list-item>
              <text:list-item text:style-override="id1-3-2-2-1-70-6">
                <text:number>f.</text:number>
                <text:p text:style-name="al">Wateroverlast. Het voetpad tussen Buitenhovelaan en De Overloper ter hoogte van de huisnummers 201, 203 en 207 is een aantal jaren geleden opgehoogd. Dat pad ligt nu hoger dan de paden naar de huisnummers 201 en 203 en bij de tuinpoort van huisnummer 207. Gevolg is dat het water naar het pad (erf) van genoemde woningen stroomt en daar plassen vormt die langdurig blijven staan. Bij de woningen met de huisnummers 203 en 201 kan het pad (erf) niet worden opgehoogd, omdat dan de berging deur van de woningen met genoemde huisnummers niet meer te openen/gebruiken is. </text:p>
                <text:p text:style-name="al">Graag genoemd voetpad verlagen, tegelijk met de werkzaamheden in de straat.</text:p>
              </text:list-item>
              <text:list-item text:style-override="id1-3-2-2-1-70-7">
                <text:number>g.</text:number>
                <text:p text:style-name="al">Verbinding fietspad tussen Buitenhovelaan en De Overloper in de zuidwesthoek. In het ontwerp zijn op deze plaats een apart voetpad en een apart fietspad ingetekend. Ik pleit er voor om voetpad en fietspad fysiek te scheiden door een beplanting naar het voorbeeld van de noordwestkant van de Buitenhovelaan (de verbinding De Overloper – Buitenhovelaan) en zoals een paar meter zuidelijker bij de verbinding De Overloper – Meanderlaan. Dat geeft mijns inziens ook uniform (straat)beeld.</text:p>
              </text:list-item>
            </text:list>
            <text:p text:style-name="al">
            <text:span text:style-name="nadrukvet">Reactie college van burgemeester en wethouders</text:span>
          </text:p>
            <text:list text:style-name="id1-3-2-2-1-72">
              <text:list-item text:style-override="id1-3-2-2-1-72-1">
                <text:number>a.</text:number>
                <text:p text:style-name="al">Het klopt dat er meer bomen zijn ingetekend dan het huidige aantal. De tekening is namelijk gemaakt voor de participatiebijeenkomsten in 2020-2022. Daarbij is geen rekening gehouden met bomen die later zijn gerooid. We zullen dit in het definitief ontwerp aanpassen.</text:p>
              </text:list-item>
              <text:list-item text:style-override="id1-3-2-2-1-72-2">
                <text:number>b.</text:number>
                <text:p text:style-name="al">Door het toepassen van begroeiing en beplanting willen we het afsnijden van de bochten tegengaan. Mocht dit in de toekomst voor problemen zorgen, dan zullen we mogelijk andere voorzieningen treffen.</text:p>
              </text:list-item>
              <text:list-item text:style-override="id1-3-2-2-1-72-3">
                <text:number>c.</text:number>
                <text:p text:style-name="al">Het voetpad tussen de huisnummers 215 en 223 trekken we door tot aan de garageboxen aan de andere kant van de straat. Halverwege laten we het voetpad met een bocht van 45 graden iets verspringen en schuiven we ook de verkeersdrempel bij de garageboxen iets op. Hierdoor zal de snelheid verlaagd worden omdat het dan niet meer mogelijk is om in één rechte lijn vanuit de Buitenhove naar de Overloper te gaan. Een bocht van 90 graden (net als bij het verlengde voetpad tussen de 205 en 207) is niet mogelijk omdat daar niet genoeg ruimte voor is.</text:p>
              </text:list-item>
              <text:list-item text:style-override="id1-3-2-2-1-72-4">
                <text:number>d.</text:number>
                <text:p text:style-name="al">Dat klopt. Iedere nutsmaatschappij is op de hoogte van onze voorgenomen werkzaamheden, en iedere nutsmaatschappij die vooraf nog werkzaamheden moet uitvoeren, zal dit doen. </text:p>
              </text:list-item>
              <text:list-item text:style-override="id1-3-2-2-1-72-5">
                <text:number>e.</text:number>
                <text:p text:style-name="al">We verwachten dat er in de nieuwe situatie minder langs geparkeerd kan/gaat worden. De zijde van de parkeergarages zal altijd vrij moeten zijn van geparkeerde auto’s. In de twee hofjes (ter hoogte van de huisnummers 223-237 en 207-213) is geen mogelijkheid tot langsparkeren aanwezig.</text:p>
              </text:list-item>
              <text:list-item text:style-override="id1-3-2-2-1-72-6">
                <text:number>f.</text:number>
                <text:p text:style-name="al">We pakken dit probleem aan tijdens de herinrichting van de Buitenhovelaan, met als doel het definitief op te lossen. In het pad zijn kolken aanwezig waar regenwater/wateroverlast naar toe afgeleid kan/moet worden. Omdat het voetpad langs Buitenhovelaan 215-221 ook in slechte staat verkeert, nemen we dat voetpad ook gelijk mee in de uitvoering.</text:p>
              </text:list-item>
              <text:list-item text:style-override="id1-3-2-2-1-72-7">
                <text:number>g.</text:number>
                <text:p text:style-name="al">In de noordwesthoek van de Buitenhovelaan staat een haag tussen het fietspad en het voetpad langs de woningen. Dit is in de zuidoosthoek niet mogelijk omdat daar drie woningen op eigen terrein kunnen parkeren en via het fietspad bereikbaar moeten blijven. Een haag tussen het fietspad en voetpad is daarom niet mogelijk. </text:p>
              </text:list-item>
            </text:list>
            <text:p text:style-name="al">
            <text:span text:style-name="nadrukvet">Aanpassingen in het ontwerp</text:span>
          </text:p>
            <text:list text:style-name="id1-3-2-2-1-74">
              <text:list-item text:style-override="id1-3-2-2-1-74-1">
                <text:number>1.</text:number>
                <text:p text:style-name="al">Het verlengde voetpad tussen de huisnummers 215 en 223 en de garageboxen aan de andere kant van de straat, laten we halverwege met een bocht van 45 graden iets verspringen en we schuiven ook de verkeersdrempel bij de garageboxen iets op.</text:p>
              </text:list-item>
              <text:list-item text:style-override="id1-3-2-2-1-74-2">
                <text:number>2.</text:number>
                <text:p text:style-name="al">De voetpaden langs Buitenhovelaan 201-205 en 215-221 worden herstraat.</text:p>
              </text:list-item>
            </text:list>
            <text:p text:style-name="al"/>
            <text:p text:style-name="al">
            <text:span text:style-name="nadrukvet">Zienswijze 7</text:span>
          </text:p>
            <text:list text:style-name="id1-3-2-2-1-77">
              <text:list-item text:style-override="id1-3-2-2-1-77-1">
                <text:number>a.</text:number>
                <text:p text:style-name="al">Zoals het fietspad nu getekend staat in het ontwerp (rechtsonder op het voorlopig ontwerp Buitenhovelaan) komt overeen met de wensen van de bewoners aan de Buitenhove nummer 173 tot en met 183. Wij willen jullie dan ook verzoeken om dit fietspad in het definitieve ontwerp niet meer aan te passen.</text:p>
              </text:list-item>
              <text:list-item text:style-override="id1-3-2-2-1-77-2">
                <text:number>b.</text:number>
                <text:p text:style-name="al">Dat de asfaltverharding vervangen wordt door gebakken straatstenen lijkt mij in de winter niet echt ideaal. De weg zal volgens mij dan een stuk gladder zijn dan met het asfalt en daardoor wordt de kans op het aantal ongelukken groter. Wordt de straat dan nog steeds gestrooid in de winter? Graag dit meenemen in het definitieve ontwerp.</text:p>
              </text:list-item>
              <text:list-item text:style-override="id1-3-2-2-1-77-3">
                <text:number>c.</text:number>
                <text:p text:style-name="al">In het nieuwe ontwerp van de Buitenhovelaan wordt bij de garages aan de Buitenhovelaan 71 en 73 een groenstrook voorzien die later nog ingevuld dient te worden. Nu parkeren heel veel auto's hetzij tijdelijk of langdurig hun auto voor onze garages zodat wij vaak moeten vragen om de auto te verplaatsen zodat ik in of uit mijn garage kan rijden met mijn auto. Nu denk ik dat met dit stukje groen het parkeren van auto's voor mijn garage alleen maar zou toenemen zodat ik nog veel meer moet vragen om de auto te verzetten. Ik zou graag willen dat jullie meedenken in een goede oplossing, zodat dit probleem niet verder escaleert. Neem dit a.u.b. mee in het definitieve besluit.</text:p>
              </text:list-item>
            </text:list>
            <text:p text:style-name="al">
            <text:span text:style-name="nadrukvet">Reactie college van burgemeester en wethouders</text:span>
          </text:p>
            <text:list text:style-name="id1-3-2-2-1-79">
              <text:list-item text:style-override="id1-3-2-2-1-79-1">
                <text:number>a.</text:number>
                <text:p text:style-name="al">Het ontwerp voor de aansluiting met de Overloper aan de zijde van de Buitenhovelaan 185-189 zal niet veranderen ten opzichte van de huidige situatie. </text:p>
              </text:list-item>
              <text:list-item text:style-override="id1-3-2-2-1-79-2">
                <text:number>b.</text:number>
                <text:p text:style-name="al">In het ontwerp is gekozen voor gebakken straatstenen, zoals via participatie en inspraak is aangegeven. Dit heeft geen invloed op de strooiroutes.</text:p>
              </text:list-item>
              <text:list-item text:style-override="id1-3-2-2-1-79-3">
                <text:number>c.</text:number>
                <text:p text:style-name="al">Een versmalling van het voetpad aan de Buitenhovelaan 175 – 183 en het verkleinen van de plantvakken zorgt er voor dat het langsparkeren en het indraaien in de garagebox Buitenhovelaan 73 makkelijker wordt. Hierdoor zal ongewenst parkeren voor de garage Buitenhovelaan 73 mogelijk voorkomen worden.</text:p>
              </text:list-item>
            </text:list>
            <text:p text:style-name="al">
            <text:span text:style-name="nadrukvet">Aanpassingen in het ontwerp</text:span>
          </text:p>
            <text:p text:style-name="al">De parkeervakken en plantvakken aan de Buitenhovelaan 175 – 183 worden aangepast.</text:p>
            <text:p text:style-name="al"/>
            <text:p text:style-name="al">
            <text:span text:style-name="nadrukvet">Conclusie</text:span>
          </text:p>
            <text:p text:style-name="al">De zienswijzen hebben geleid tot de volgende aanpassingen in het ontwerp:</text:p>
            <text:list text:style-name="id1-3-2-2-1-85">
              <text:list-item text:style-override="id1-3-2-2-1-85-1">
                <text:number>1.</text:number>
                <text:p text:style-name="al">Het fietspad vanaf de Overloper tussen Buitenhovelaan 237 en 265 wordt met een bocht naar links doorgetrokken tot aan de doorgaande route op de Buitenhovelaan.</text:p>
              </text:list-item>
              <text:list-item text:style-override="id1-3-2-2-1-85-2">
                <text:number>2.</text:number>
                <text:p text:style-name="al">De groenstrook voor de woningen wordt doorgetrokken tussen het fietspad en de drie garages naast Buitenhovelaan 237.</text:p>
              </text:list-item>
              <text:list-item text:style-override="id1-3-2-2-1-85-3">
                <text:number>3.</text:number>
                <text:p text:style-name="al">De rijbaan voorlangs de woningen wordt verlengd vanaf Buitenhovelaan 233 tot en met 237, en er komen 3 haakse parkeervakken bij.</text:p>
              </text:list-item>
              <text:list-item text:style-override="id1-3-2-2-1-85-4">
                <text:number>4.</text:number>
                <text:p text:style-name="al">Het verlengde voetpad tussen de huisnummers 215 en 223 en de garageboxen aan de andere kant van de straat, laten we halverwege met een bocht van 45 graden iets verspringen en we schuiven ook de verkeersdrempel bij de garageboxen iets op.</text:p>
              </text:list-item>
              <text:list-item text:style-override="id1-3-2-2-1-85-5">
                <text:number>5.</text:number>
                <text:p text:style-name="al">De voetpaden langs Buitenhovelaan 201-205 en 215-221 worden herstraat.</text:p>
              </text:list-item>
              <text:list-item text:style-override="id1-3-2-2-1-85-6">
                <text:number>6.</text:number>
                <text:p text:style-name="al">In het voorlopig ontwerp waren meer bomen ingetekend dan het huidige aantal. We passen het definitief ontwerp hierop aan.</text:p>
              </text:list-item>
            </text:list>
            <text:p text:style-name="al"/>
            <text:p text:style-name="al">Aldus vastgesteld door burgemeester en wethouders</text:p>
            <text:p text:style-name="al">in hun vergadering van 18 augustus 2026.</text:p>
            <text:p text:style-name="al">de secretaris,                             de burgemeester,</text:p>
          </text:section>
        </text:section>
        <text:section text:name="regeling-sluiting_id1-3-2-3" text:style-name="regeling-sluiting">
          <text:section text:name="ondertekening_id1-3-2-3-1">
            <text:p><text:span text:style-name="functie"/></text:p>
            <text:p><text:span text:style-name="functie"/></text:p>
            <text:p><text:span text:style-name="functie"/></text:p>
            <text:p><text:span text:style-name="functie"/></text:p>
            <text:p><text:span text:style-name="functie"/></text:p>
            <text:p><text:span text:style-name="functie">Garmt Kolhorn                           Yvonne van Mastrig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9537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7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7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Middelburg</meta:user-defined>
    <meta:user-defined meta:name="OVERHEID.Informatietype/DC.type">officiële publicatie</meta:user-defined>
    <meta:user-defined meta:name="OVERHEIDop.Rubriek/DC.type">overige overheidsinformatie</meta:user-defined>
    <meta:user-defined meta:name="OVERHEID.Gemeente/OVERHEID.authority">Middelburg</meta:user-defined>
    <meta:user-defined meta:name="OVERHEID.Gemeente/DCTERMS.publisher">Middelburg</meta:user-defined>
    <meta:user-defined meta:name="OVERHEID.TaxonomieBeleidsagendaDecentraal/OVERHEID.category">Ruimte en infrastructuur | Organisatie en beleid</meta:user-defined>
    <meta:user-defined meta:name="OVERHEIDop.referentienummer">Zaaknummer 1100889</meta:user-defined>
    <dc:language>nl</dc:language>
    <meta:user-defined meta:name="OVERHEIDop.locatietype/OVERHEIDop.gebiedsmarkering">Weg</meta:user-defined>
    <meta:user-defined meta:name="DC.title">Gemeente Middelburg - Eindverslag inspraakprocedure herinrichting Buitenhovelaan en omgeving</meta:user-defined>
    <meta:user-defined meta:name="DCTERMS.W3CDTF/DCTERMS.available">2026-08-26</meta:user-defined>
    <meta:user-defined meta:name="OVERHEIDop.externeBijlage">Definitief ontwerp Buitenhovelaan|exb-2026-29539</meta:user-defined>
    <meta:user-defined meta:name="DCTERMS.W3CDTF/OVERHEIDop.jaargang">2026</meta:user-defined>
    <meta:user-defined meta:name="OVERHEIDop.publicationIssue">395376</meta:user-defined>
    <meta:user-defined meta:name="OVERHEIDop.GmbID/DC.identifier">gmb-2026-395376</meta:user-defined>
    <meta:user-defined meta:name="OVERHEIDop.versieInformatie"/>
  </office:meta>
</office:document-meta>
</file>