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Rijksweg 23 te Wir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Eemsdelta een aanvraag ontvangen voor  het bouwen van een nieuwbouw woning op de locatie Rijksweg 23 te Wird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53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177</meta:user-defined>
    <meta:user-defined meta:name="DCTERMS.abstract">18 augustus 2026 voor  het bouwen van een nieuwbouw woning op de locatie Rijksweg 23 te Wirdum.</meta:user-defined>
    <dc:language>nl</dc:language>
    <meta:user-defined meta:name="OVERHEIDop.locatietype/OVERHEIDop.gebiedsmarkering">Vlak</meta:user-defined>
    <meta:user-defined meta:name="DC.title">Kennisgeving ontvangst aanvraag omgevingsvergunning Rijksweg 23 te Wird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375</meta:user-defined>
    <meta:user-defined meta:name="OVERHEIDop.GmbID/DC.identifier">gmb-2026-395375</meta:user-defined>
    <meta:user-defined meta:name="OVERHEIDop.versieInformatie"/>
  </office:meta>
</office:document-meta>
</file>