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lgemene plaatselijke verordening Aangevraagd: Ontheffing geluidhinder, groot asfalt onderhoudt op 7,8,9,10,11 15,16,17,18-9-26, thv Ida Gerhardstraat 61, Sperwerstraat 15, Vlietwaard 162,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gunning/ontheffing Algemene plaatselijke verordening: </text:span>
            <text:span text:style-name="nadrukvet">Aangevraagd</text:span>
          </text:p>
            <text:p text:style-name="common-al">
            
          </text:p>
            <text:p text:style-name="common-al">Burgemeester en wethouders van Alkmaar maken bekend dat zij de volgende aanvraag voor een vergunning/ontheffing hebben ontvangen:</text:p>
            <text:p text:style-name="common-al">
            
          </text:p>
            <text:p text:style-name="common-al">Ontheffing geluidhinder;thv Ida Gerhardstraat 61, Sperwerstraat 15, Vlietwaard 162, Alkmaar<text:span text:style-name="nadrukvet">; </text:span>groot asfalt onderhoudt op 7,8,9,10,11 15,16,17,18-9-26 van 23:00-07:00 uur</text:p>
            <text:p text:style-name="common-al">
            
          </text:p>
            <text:p text:style-name="common-al">Datum ontvangst: 19-08-2026</text:p>
            <text:p text:style-name="last-al">Zaaknummer: 00001401924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95374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7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7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lkmaar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00001401924</meta:user-defined>
    <dc:language>nl</dc:language>
    <meta:user-defined meta:name="OVERHEIDop.locatietype/OVERHEIDop.gebiedsmarkering">Lijn</meta:user-defined>
    <meta:user-defined meta:name="DC.title">Algemene plaatselijke verordening Aangevraagd: Ontheffing geluidhinder, groot asfalt onderhoudt op 7,8,9,10,11 15,16,17,18-9-26, thv Ida Gerhardstraat 61, Sperwerstraat 15, Vlietwaard 162, Alkmaar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374</meta:user-defined>
    <meta:user-defined meta:name="OVERHEIDop.GmbID/DC.identifier">gmb-2026-395374</meta:user-defined>
    <meta:user-defined meta:name="OVERHEIDop.versieInformatie"/>
  </office:meta>
</office:document-meta>
</file>