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08, Dijkje 89, 2987VJ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gevingsvergunning ontvangen voor wijziging gebruik bedrijfsgedeelte naar wonen locatie Dijkje 89, 2987VJ Ridderkerk. De aanvraag is geregistreerd onder zaaknummer Z2026-00000708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53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08</meta:user-defined>
    <meta:user-defined meta:name="DCTERMS.abstract">Betreft: wijziging gebruik bedrijfsgedeelte naar wonen [Z2026-00000708], Dijkje 89, 2987VJ Ridderkerk</meta:user-defined>
    <dc:language>nl</dc:language>
    <meta:user-defined meta:name="OVERHEIDop.locatietype/OVERHEIDop.gebiedsmarkering">Vlak</meta:user-defined>
    <meta:user-defined meta:name="DC.title">Kennisgeving aanvraag omgevingsvergunning Z2026-00000708, Dijkje 89, 2987VJ Ridderker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71</meta:user-defined>
    <meta:user-defined meta:name="OVERHEIDop.GmbID/DC.identifier">gmb-2026-395371</meta:user-defined>
    <meta:user-defined meta:name="OVERHEIDop.versieInformatie"/>
  </office:meta>
</office:document-meta>
</file>