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realiseren van een lactose doseerinstallatie binnen de poederfabriek (milieu), Kanaalstraat 4, 6, 7241DA Lo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is deze Omgevingsvergunning bekendgemaakt aan de aanvrager van de vergunning:</text:p>
            <text:p text:style-name="common-al">Kanaalstraat 4, 6, 7241DA Lochem, het realiseren van een lactose doseerinstallatie binnen de poederfabriek (milieu), Z2026-00644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9536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6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6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644</meta:user-defined>
    <meta:user-defined meta:name="DCTERMS.abstract">Z2026-00644 Kanaalstraat 4, 6, 7241DA Loche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kendgemaakte Omgevingsvergunning voor het realiseren van een lactose doseerinstallatie binnen de poederfabriek (milieu), Kanaalstraat 4, 6, 7241DA Loche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367</meta:user-defined>
    <meta:user-defined meta:name="OVERHEIDop.GmbID/DC.identifier">gmb-2026-395367</meta:user-defined>
    <meta:user-defined meta:name="OVERHEIDop.versieInformatie"/>
  </office:meta>
</office:document-meta>
</file>