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leggen van een oprit, Keizer Ottostraat 57, 7271 VM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ntvangen voor het aanleggen van een oprit op locatie Keizer Ottostraat 57, 7271 VM Borculo. De aanvraag is geregistreerd onder zaaknummer Z2026-00001493. De aanvraag betreft de volgende activiteit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53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493</meta:user-defined>
    <meta:user-defined meta:name="DCTERMS.abstract">Betreft: Aanvraag op locatie Keizer Ottostraat 57, 7271VM Borculo</meta:user-defined>
    <dc:language>nl</dc:language>
    <meta:user-defined meta:name="OVERHEIDop.locatietype/OVERHEIDop.gebiedsmarkering">Vlak</meta:user-defined>
    <meta:user-defined meta:name="DC.title">Aanvraag vergunning voor aanleggen van een oprit, Keizer Ottostraat 57, 7271 VM Borcu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66</meta:user-defined>
    <meta:user-defined meta:name="OVERHEIDop.GmbID/DC.identifier">gmb-2026-395366</meta:user-defined>
    <meta:user-defined meta:name="OVERHEIDop.versieInformatie"/>
  </office:meta>
</office:document-meta>
</file>