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Slingerbos 1, 4318AK Brouwershaven    - het plaatsen van handelsreclame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handelsreclameZaaknummer: 1727012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53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727315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Slingerbos 1, 4318AK Brouwershaven    - het plaatsen van handelsreclameAanvr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65</meta:user-defined>
    <meta:user-defined meta:name="OVERHEIDop.GmbID/DC.identifier">gmb-2026-395365</meta:user-defined>
    <meta:user-defined meta:name="OVERHEIDop.versieInformatie"/>
  </office:meta>
</office:document-meta>
</file>